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00000050A0000038E842CAD84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Calibri" svg:font-family="Calibri" style:font-family-generic="swiss"/>
    <style:font-face style:name="Calibri1" svg:font-family="Calibri" style:font-family-generic="swiss" style:font-pitch="variable"/>
    <style:font-face style:name="Carolingia" svg:font-family="Carolingia" style:font-pitch="variable"/>
    <style:font-face style:name="Hiragino Sans" svg:font-family="'Hiragino Sans'" style:font-family-generic="modern" style:font-pitch="fixed"/>
    <style:font-face style:name="Liberation Mono" svg:font-family="'Liberation Mono'" style:font-family-generic="modern" style:font-pitch="fixed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/>
    <style:font-face style:name="NSimSun" svg:font-family="NSimSun"/>
    <style:font-face style:name="OpenSymbol" svg:font-family="OpenSymbol" style:font-charset="x-symbol"/>
  </office:font-face-decls>
  <office:automatic-styles>
    <style:style style:name="Tabelle1" style:family="table">
      <style:table-properties style:width="19.001cm" fo:break-before="page" table:align="margins"/>
    </style:style>
    <style:style style:name="Tabelle1.A" style:family="table-column">
      <style:table-column-properties style:column-width="1.898cm" style:rel-column-width="6546*"/>
    </style:style>
    <style:style style:name="Tabelle1.B" style:family="table-column">
      <style:table-column-properties style:column-width="2.122cm" style:rel-column-width="7318*"/>
    </style:style>
    <style:style style:name="Tabelle1.C" style:family="table-column">
      <style:table-column-properties style:column-width="3.494cm" style:rel-column-width="12052*"/>
    </style:style>
    <style:style style:name="Tabelle1.D" style:family="table-column">
      <style:table-column-properties style:column-width="2.805cm" style:rel-column-width="9673*"/>
    </style:style>
    <style:style style:name="Tabelle1.E" style:family="table-column">
      <style:table-column-properties style:column-width="2.884cm" style:rel-column-width="9947*"/>
    </style:style>
    <style:style style:name="Tabelle1.F" style:family="table-column">
      <style:table-column-properties style:column-width="1.799cm" style:rel-column-width="6205*"/>
    </style:style>
    <style:style style:name="Tabelle1.G" style:family="table-column">
      <style:table-column-properties style:column-width="2.196cm" style:rel-column-width="7574*"/>
    </style:style>
    <style:style style:name="Tabelle1.H" style:family="table-column">
      <style:table-column-properties style:column-width="1.803cm" style:rel-column-width="6220*"/>
    </style:style>
    <style:style style:name="Tabelle1.A1" style:family="table-cell">
      <style:table-cell-properties fo:padding="0.097cm" fo:border-left="0.5pt solid #000000" fo:border-right="none" fo:border-top="0.5pt solid #000000" fo:border-bottom="0.5pt solid #000000"/>
    </style:style>
    <style:style style:name="Tabelle1.H1" style:family="table-cell">
      <style:table-cell-properties fo:padding="0.097cm" fo:border="0.5pt solid #000000"/>
    </style:style>
    <style:style style:name="Tabelle1.A2" style:family="table-cell">
      <style:table-cell-properties fo:padding="0.097cm" fo:border-left="0.5pt solid #000000" fo:border-right="none" fo:border-top="none" fo:border-bottom="0.5pt solid #000000"/>
    </style:style>
    <style:style style:name="Tabelle1.H2" style:family="table-cell">
      <style:table-cell-properties fo:padding="0.097cm" fo:border-left="0.5pt solid #000000" fo:border-right="0.5pt solid #000000" fo:border-top="none" fo:border-bottom="0.5pt solid #000000"/>
    </style:style>
    <style:style style:name="P1" style:family="paragraph" style:parent-style-name="Standard">
      <style:paragraph-properties fo:text-align="start" style:justify-single-word="false" fo:break-before="page"/>
      <style:text-properties fo:font-size="24pt" style:text-underline-style="none" fo:font-weight="bold" officeooo:rsid="02268279" officeooo:paragraph-rsid="02268279" style:font-size-asian="24pt" style:font-weight-asian="bold" style:font-size-complex="24pt" style:font-weight-complex="bold"/>
    </style:style>
    <style:style style:name="P2" style:family="paragraph" style:parent-style-name="Standard">
      <style:paragraph-properties fo:text-align="start" style:justify-single-word="false"/>
      <style:text-properties fo:font-size="24pt" style:text-underline-style="none" fo:font-weight="bold" officeooo:rsid="02268279" officeooo:paragraph-rsid="02268279" style:font-size-asian="24pt" style:font-weight-asian="bold" style:font-size-complex="24pt" style:font-weight-complex="bold"/>
    </style:style>
    <style:style style:name="P3" style:family="paragraph" style:parent-style-name="Standard">
      <style:text-properties fo:font-size="15pt" style:text-underline-style="none" fo:font-weight="bold" officeooo:rsid="000333b2" officeooo:paragraph-rsid="02268279" style:font-size-asian="15pt" style:font-weight-asian="bold" style:font-size-complex="15pt" style:font-weight-complex="bold"/>
    </style:style>
    <style:style style:name="P4" style:family="paragraph" style:parent-style-name="Standard">
      <style:text-properties fo:font-size="15pt" style:text-underline-style="none" fo:font-weight="bold" officeooo:rsid="000333b2" officeooo:paragraph-rsid="00c7e667" style:font-size-asian="15pt" style:font-weight-asian="bold" style:font-size-complex="15pt" style:font-weight-complex="bold"/>
    </style:style>
    <style:style style:name="P5" style:family="paragraph" style:parent-style-name="Standard">
      <style:text-properties fo:font-size="15pt" style:text-underline-style="none" fo:font-weight="bold" officeooo:rsid="000333b2" officeooo:paragraph-rsid="00ca34be" style:font-size-asian="15pt" style:font-weight-asian="bold" style:font-size-complex="15pt" style:font-weight-complex="bold"/>
    </style:style>
    <style:style style:name="P6" style:family="paragraph" style:parent-style-name="Standard">
      <style:text-properties fo:font-size="15pt" style:text-underline-style="none" fo:font-weight="bold" officeooo:rsid="000333b2" officeooo:paragraph-rsid="02565061" style:font-size-asian="15pt" style:font-weight-asian="bold" style:font-size-complex="15pt" style:font-weight-complex="bold"/>
    </style:style>
    <style:style style:name="P7" style:family="paragraph" style:parent-style-name="Standard">
      <style:text-properties fo:font-size="15pt" style:text-underline-style="none" fo:font-weight="bold" officeooo:rsid="000333b2" officeooo:paragraph-rsid="0257cc1a" style:font-size-asian="15pt" style:font-weight-asian="bold" style:font-size-complex="15pt" style:font-weight-complex="bold"/>
    </style:style>
    <style:style style:name="P8" style:family="paragraph" style:parent-style-name="Standard">
      <style:text-properties fo:color="#000000" loext:opacity="100%" fo:font-size="15pt" style:text-underline-style="none" fo:font-weight="bold" officeooo:rsid="000333b2" officeooo:paragraph-rsid="000333b2" style:font-size-asian="15pt" style:font-weight-asian="bold" style:font-size-complex="15pt" style:font-weight-complex="bold"/>
    </style:style>
    <style:style style:name="P9" style:family="paragraph" style:parent-style-name="Standard">
      <style:text-properties fo:color="#000000" loext:opacity="100%" fo:font-size="15pt" style:text-underline-style="none" fo:font-weight="bold" officeooo:rsid="0004722d" officeooo:paragraph-rsid="0004722d" style:font-size-asian="15pt" style:font-weight-asian="bold" style:font-size-complex="15pt" style:font-weight-complex="bold"/>
    </style:style>
    <style:style style:name="P10" style:family="paragraph" style:parent-style-name="Standard">
      <style:text-properties fo:color="#000000" loext:opacity="100%" fo:font-size="15pt" style:text-underline-style="none" fo:font-weight="bold" officeooo:rsid="0004722d" officeooo:paragraph-rsid="00b83bdc" style:font-size-asian="15pt" style:font-weight-asian="bold" style:font-size-complex="15pt" style:font-weight-complex="bold"/>
    </style:style>
    <style:style style:name="P11" style:family="paragraph" style:parent-style-name="Standard">
      <style:text-properties fo:color="#000000" loext:opacity="100%" fo:font-size="15pt" style:text-underline-style="none" fo:font-weight="bold" officeooo:rsid="0004722d" officeooo:paragraph-rsid="024ada44" style:font-size-asian="15pt" style:font-weight-asian="bold" style:font-size-complex="15pt" style:font-weight-complex="bold"/>
    </style:style>
    <style:style style:name="P12" style:family="paragraph" style:parent-style-name="Standard">
      <style:text-properties fo:color="#000000" loext:opacity="100%" fo:font-size="15pt" style:text-underline-style="none" fo:font-weight="bold" officeooo:rsid="0004722d" officeooo:paragraph-rsid="0004d0f1" style:font-size-asian="15pt" style:font-weight-asian="bold" style:font-size-complex="15pt" style:font-weight-complex="bold"/>
    </style:style>
    <style:style style:name="P13" style:family="paragraph" style:parent-style-name="Standard">
      <style:text-properties fo:font-size="15pt" style:text-underline-style="none" fo:font-weight="bold" officeooo:rsid="01034e99" officeooo:paragraph-rsid="000333b2" style:font-size-asian="15pt" style:font-weight-asian="bold" style:font-size-complex="15pt" style:font-weight-complex="bold"/>
    </style:style>
    <style:style style:name="P14" style:family="paragraph" style:parent-style-name="Standard">
      <style:text-properties style:font-name="Carolingia" fo:font-size="15pt" style:text-underline-style="none" fo:font-weight="bold" officeooo:rsid="0005c2bd" officeooo:paragraph-rsid="0005c2bd" style:font-size-asian="15pt" style:font-weight-asian="bold" style:font-size-complex="15pt" style:font-weight-complex="bold"/>
    </style:style>
    <style:style style:name="P15" style:family="paragraph" style:parent-style-name="Standard">
      <style:text-properties fo:color="#000000" loext:opacity="100%" fo:font-size="15pt" style:text-underline-style="none" fo:font-weight="normal" officeooo:rsid="0005c2bd" officeooo:paragraph-rsid="02312893" style:font-size-asian="15pt" style:font-weight-asian="normal" style:font-size-complex="15pt" style:font-weight-complex="normal"/>
    </style:style>
    <style:style style:name="P16" style:family="paragraph" style:parent-style-name="Standard">
      <style:text-properties fo:color="#000000" loext:opacity="100%" fo:font-size="15pt" style:text-underline-style="none" fo:font-weight="normal" officeooo:rsid="0238446c" officeooo:paragraph-rsid="0238446c" style:font-size-asian="15pt" style:font-weight-asian="normal" style:font-size-complex="15pt" style:font-weight-complex="normal"/>
    </style:style>
    <style:style style:name="P17" style:family="paragraph" style:parent-style-name="Standard">
      <style:text-properties fo:font-size="15pt" style:text-underline-style="none" fo:font-weight="normal" officeooo:rsid="0005c2bd" officeooo:paragraph-rsid="00b64623" style:font-size-asian="15pt" style:font-weight-asian="normal" style:font-size-complex="15pt" style:font-weight-complex="normal"/>
    </style:style>
    <style:style style:name="P18" style:family="paragraph" style:parent-style-name="Standard">
      <style:text-properties style:font-name="Carolingia" fo:font-size="15pt" style:text-underline-style="none" fo:font-weight="normal" officeooo:rsid="0005c2bd" officeooo:paragraph-rsid="01af5fa0" style:font-size-asian="15pt" style:font-weight-asian="normal" style:font-size-complex="15pt" style:font-weight-complex="normal"/>
    </style:style>
    <style:style style:name="P19" style:family="paragraph" style:parent-style-name="Standard">
      <style:text-properties fo:font-size="15pt" style:text-underline-style="none" fo:font-weight="normal" officeooo:rsid="0005c2bd" officeooo:paragraph-rsid="022c9921" style:font-size-asian="15pt" style:font-weight-asian="normal" style:font-size-complex="15pt" style:font-weight-complex="normal"/>
    </style:style>
    <style:style style:name="P20" style:family="paragraph" style:parent-style-name="Standard">
      <style:text-properties fo:font-size="15pt" style:text-underline-style="none" fo:font-weight="normal" officeooo:rsid="0005f06a" officeooo:paragraph-rsid="022c9921" style:font-size-asian="15pt" style:font-weight-asian="normal" style:font-size-complex="15pt" style:font-weight-complex="normal"/>
    </style:style>
    <style:style style:name="P21" style:family="paragraph" style:parent-style-name="Standard">
      <style:text-properties fo:font-size="15pt" style:text-underline-style="none" fo:font-weight="normal" officeooo:rsid="0005f06a" officeooo:paragraph-rsid="01af5fa0" style:font-size-asian="15pt" style:font-weight-asian="normal" style:font-size-complex="15pt" style:font-weight-complex="normal"/>
    </style:style>
    <style:style style:name="P22" style:family="paragraph" style:parent-style-name="Standard">
      <style:text-properties fo:font-size="15pt" style:text-underline-style="none" fo:font-weight="normal" officeooo:rsid="0005f06a" officeooo:paragraph-rsid="024fc1b9" style:font-size-asian="15pt" style:font-weight-asian="normal" style:font-size-complex="15pt" style:font-weight-complex="normal"/>
    </style:style>
    <style:style style:name="P23" style:family="paragraph" style:parent-style-name="Standard">
      <style:text-properties fo:font-size="15pt" style:text-underline-style="none" fo:font-weight="normal" officeooo:rsid="022826b7" officeooo:paragraph-rsid="019fdc81" style:font-size-asian="15pt" style:font-weight-asian="normal" style:font-size-complex="15pt" style:font-weight-complex="normal"/>
    </style:style>
    <style:style style:name="P24" style:family="paragraph" style:parent-style-name="Standard">
      <style:text-properties fo:font-size="15pt" style:text-underline-style="none" fo:font-weight="normal" officeooo:rsid="023c2507" officeooo:paragraph-rsid="023c2507" style:font-size-asian="15pt" style:font-weight-asian="normal" style:font-size-complex="15pt" style:font-weight-complex="normal"/>
    </style:style>
    <style:style style:name="P25" style:family="paragraph" style:parent-style-name="Standard">
      <style:text-properties fo:font-size="15pt" style:text-underline-style="none" fo:font-weight="normal" officeooo:rsid="023dae7d" officeooo:paragraph-rsid="023f0bda" style:font-size-asian="15pt" style:font-weight-asian="normal" style:font-size-complex="15pt" style:font-weight-complex="normal"/>
    </style:style>
    <style:style style:name="P26" style:family="paragraph" style:parent-style-name="Standard">
      <style:text-properties fo:font-size="15pt" style:text-underline-style="none" fo:font-weight="normal" officeooo:rsid="023dae7d" officeooo:paragraph-rsid="02474a28" style:font-size-asian="15pt" style:font-weight-asian="normal" style:font-size-complex="15pt" style:font-weight-complex="normal"/>
    </style:style>
    <style:style style:name="P27" style:family="paragraph" style:parent-style-name="Standard">
      <style:text-properties fo:font-size="15pt" style:text-underline-style="none" fo:font-weight="normal" officeooo:rsid="023c2507" officeooo:paragraph-rsid="024e5a24" style:font-size-asian="15pt" style:font-weight-asian="normal" style:font-size-complex="15pt" style:font-weight-complex="normal"/>
    </style:style>
    <style:style style:name="P28" style:family="paragraph" style:parent-style-name="Standard">
      <style:text-properties fo:font-size="15pt" style:text-underline-style="none" fo:font-weight="normal" officeooo:rsid="023c2507" officeooo:paragraph-rsid="024c6d19" style:font-size-asian="15pt" style:font-weight-asian="normal" style:font-size-complex="15pt" style:font-weight-complex="normal"/>
    </style:style>
    <style:style style:name="P29" style:family="paragraph" style:parent-style-name="Table_20_Contents">
      <style:paragraph-properties fo:text-align="center" style:justify-single-word="false"/>
      <style:text-properties fo:font-size="15pt" fo:font-weight="bold" officeooo:rsid="002b1823" officeooo:paragraph-rsid="002b1823" style:font-size-asian="15pt" style:font-weight-asian="bold" style:font-size-complex="15pt" style:font-weight-complex="bold"/>
    </style:style>
    <style:style style:name="P30" style:family="paragraph" style:parent-style-name="Table_20_Contents">
      <style:paragraph-properties fo:text-align="center" style:justify-single-word="false"/>
      <style:text-properties fo:font-size="15pt" fo:font-weight="bold" officeooo:rsid="0008cba6" officeooo:paragraph-rsid="002b1823" style:font-size-asian="15pt" style:font-weight-asian="bold" style:font-size-complex="15pt" style:font-weight-complex="bold"/>
    </style:style>
    <style:style style:name="P31" style:family="paragraph" style:parent-style-name="Table_20_Contents">
      <style:paragraph-properties fo:text-align="center" style:justify-single-word="false"/>
      <style:text-properties fo:font-size="15pt" officeooo:rsid="0008cba6" officeooo:paragraph-rsid="0008cba6" style:font-size-asian="15pt" style:font-size-complex="15pt"/>
    </style:style>
    <style:style style:name="P32" style:family="paragraph" style:parent-style-name="Table_20_Contents">
      <style:paragraph-properties fo:text-align="center" style:justify-single-word="false"/>
      <style:text-properties fo:font-size="15pt" officeooo:rsid="0008cba6" officeooo:paragraph-rsid="003f7803" style:font-size-asian="15pt" style:font-size-complex="15pt"/>
    </style:style>
    <style:style style:name="P33" style:family="paragraph" style:parent-style-name="Standard">
      <style:text-properties fo:font-size="13pt" style:text-underline-style="none" fo:font-weight="normal" officeooo:rsid="011aa76e" officeooo:paragraph-rsid="0005f06a" style:font-size-asian="13pt" style:font-weight-asian="normal" style:font-size-complex="13pt" style:font-weight-complex="normal"/>
    </style:style>
    <style:style style:name="P34" style:family="paragraph" style:parent-style-name="Standard">
      <style:text-properties fo:font-size="15pt" style:text-underline-style="solid" style:text-underline-width="auto" style:text-underline-color="font-color" fo:font-weight="normal" officeooo:rsid="00e92cb2" officeooo:paragraph-rsid="000a2a9b" style:font-size-asian="15pt" style:font-weight-asian="normal" style:font-size-complex="15pt" style:font-weight-complex="normal"/>
    </style:style>
    <style:style style:name="P35" style:family="paragraph" style:parent-style-name="Standard">
      <style:text-properties fo:font-size="15pt" style:text-underline-style="solid" style:text-underline-width="auto" style:text-underline-color="font-color" fo:font-weight="normal" officeooo:rsid="00e92cb2" officeooo:paragraph-rsid="0221a790" style:font-size-asian="15pt" style:font-weight-asian="normal" style:font-size-complex="15pt" style:font-weight-complex="normal"/>
    </style:style>
    <style:style style:name="P36" style:family="paragraph" style:parent-style-name="Standard">
      <style:text-properties fo:font-size="15pt" style:text-underline-style="solid" style:text-underline-width="auto" style:text-underline-color="font-color" fo:font-weight="normal" officeooo:rsid="00e92cb2" officeooo:paragraph-rsid="01d4f7e6" style:font-size-asian="15pt" style:font-weight-asian="normal" style:font-size-complex="15pt" style:font-weight-complex="normal"/>
    </style:style>
    <style:style style:name="P37" style:family="paragraph" style:parent-style-name="Standard">
      <style:text-properties fo:font-size="15pt" style:text-underline-style="none" fo:font-weight="bold" officeooo:rsid="000a2a9b" officeooo:paragraph-rsid="000a2a9b" style:font-size-asian="15pt" style:font-weight-asian="bold" style:font-size-complex="15pt" style:font-weight-complex="bold"/>
    </style:style>
    <style:style style:name="P38" style:family="paragraph" style:parent-style-name="Standard">
      <style:text-properties fo:font-size="15pt" style:text-underline-style="none" fo:font-weight="normal" officeooo:rsid="00e92cb2" officeooo:paragraph-rsid="00109b81" style:font-size-asian="15pt" style:font-weight-asian="normal" style:font-size-complex="15pt" style:font-weight-complex="normal"/>
    </style:style>
    <style:style style:name="P39" style:family="paragraph" style:parent-style-name="Standard">
      <style:text-properties fo:font-size="15pt" style:text-underline-style="none" fo:font-weight="normal" officeooo:rsid="00e92cb2" officeooo:paragraph-rsid="000a2a9b" style:font-size-asian="15pt" style:font-weight-asian="normal" style:font-size-complex="15pt" style:font-weight-complex="normal"/>
    </style:style>
    <style:style style:name="P40" style:family="paragraph" style:parent-style-name="Standard">
      <style:text-properties fo:font-size="15pt" style:text-underline-style="none" fo:font-weight="normal" officeooo:rsid="01298765" officeooo:paragraph-rsid="000a2a9b" style:font-size-asian="15pt" style:font-weight-asian="normal" style:font-size-complex="15pt" style:font-weight-complex="normal"/>
    </style:style>
    <style:style style:name="P41" style:family="paragraph" style:parent-style-name="Standard">
      <style:text-properties officeooo:paragraph-rsid="000a2a9b"/>
    </style:style>
    <style:style style:name="P42" style:family="paragraph" style:parent-style-name="Standard">
      <style:text-properties fo:font-size="15pt" style:text-underline-style="none" fo:font-weight="bold" officeooo:rsid="0253f4f1" officeooo:paragraph-rsid="0253f4f1" style:font-size-asian="15pt" style:font-weight-asian="bold" style:font-size-complex="15pt" style:font-weight-complex="bold"/>
    </style:style>
    <style:style style:name="P43" style:family="paragraph" style:parent-style-name="Standard">
      <style:text-properties officeooo:rsid="02523678" officeooo:paragraph-rsid="0253f4f1"/>
    </style:style>
    <style:style style:name="P44" style:family="paragraph" style:parent-style-name="Standard">
      <style:text-properties officeooo:rsid="02523678" officeooo:paragraph-rsid="02523678"/>
    </style:style>
    <style:style style:name="P45" style:family="paragraph" style:parent-style-name="Standard">
      <style:text-properties fo:font-size="15pt" style:text-underline-style="none" fo:font-weight="normal" officeooo:rsid="02523678" officeooo:paragraph-rsid="02523678" style:font-size-asian="15pt" style:font-weight-asian="normal" style:font-size-complex="15pt" style:font-weight-complex="normal"/>
    </style:style>
    <style:style style:name="P46" style:family="paragraph" style:parent-style-name="Standard">
      <style:text-properties officeooo:rsid="02523678" officeooo:paragraph-rsid="0255d7fd"/>
    </style:style>
    <style:style style:name="P47" style:family="paragraph" style:parent-style-name="Standard">
      <style:paragraph-properties fo:break-before="page"/>
      <style:text-properties fo:font-size="15pt" style:text-underline-style="none" fo:font-weight="bold" officeooo:rsid="00f12ab3" officeooo:paragraph-rsid="0250d2d6" style:font-size-asian="15pt" style:font-weight-asian="bold" style:font-size-complex="15pt" style:font-weight-complex="bold"/>
    </style:style>
    <style:style style:name="P48" style:family="paragraph" style:parent-style-name="Standard">
      <style:text-properties fo:font-size="15pt" style:text-underline-style="none" fo:font-weight="normal" officeooo:rsid="00f12ab3" officeooo:paragraph-rsid="0250d2d6" style:font-size-asian="15pt" style:font-weight-asian="normal" style:font-size-complex="15pt" style:font-weight-complex="normal"/>
    </style:style>
    <style:style style:name="P49" style:family="paragraph" style:parent-style-name="Standard">
      <style:text-properties fo:font-size="15pt" style:text-underline-style="none" fo:font-weight="normal" officeooo:rsid="020c3d54" officeooo:paragraph-rsid="0250d2d6" style:font-size-asian="15pt" style:font-weight-asian="normal" style:font-size-complex="15pt" style:font-weight-complex="normal"/>
    </style:style>
    <style:style style:name="P50" style:family="paragraph" style:parent-style-name="Standard">
      <style:paragraph-properties fo:text-align="start" style:justify-single-word="false"/>
      <style:text-properties fo:color="#000000" loext:opacity="100%" fo:font-size="15pt" style:text-underline-style="none" fo:font-weight="bold" officeooo:paragraph-rsid="02464ab3" style:font-size-asian="15pt" style:font-weight-asian="bold" style:font-size-complex="15pt" style:font-weight-complex="bold"/>
    </style:style>
    <style:style style:name="P51" style:family="paragraph" style:parent-style-name="Standard">
      <style:paragraph-properties fo:text-align="start" style:justify-single-word="false" fo:break-before="page"/>
      <style:text-properties officeooo:paragraph-rsid="02464ab3"/>
    </style:style>
    <style:style style:name="P52" style:family="paragraph" style:parent-style-name="Standard">
      <style:paragraph-properties fo:text-align="start" style:justify-single-word="false"/>
      <style:text-properties officeooo:paragraph-rsid="02464ab3"/>
    </style:style>
    <style:style style:name="P53" style:family="paragraph" style:parent-style-name="Standard">
      <style:paragraph-properties fo:text-align="start" style:justify-single-word="false"/>
      <style:text-properties fo:color="#000000" loext:opacity="100%" fo:font-size="15pt" style:text-underline-style="none" fo:font-weight="normal" officeooo:paragraph-rsid="02464ab3" style:font-size-asian="15pt" style:font-weight-asian="normal" style:font-size-complex="15pt" style:font-weight-complex="normal"/>
    </style:style>
    <style:style style:name="T1" style:family="text">
      <style:text-properties style:font-name="Carolingia" fo:font-size="32pt" fo:background-color="#ffbf00" loext:char-shading-value="0" style:font-size-asian="32pt" style:font-size-complex="32pt"/>
    </style:style>
    <style:style style:name="T2" style:family="text">
      <style:text-properties fo:color="#c9211e" loext:opacity="100%" style:font-name="Carolingia" fo:font-size="32pt" fo:background-color="#ffbf00" loext:char-shading-value="0" style:font-size-asian="32pt" style:font-size-complex="32pt"/>
    </style:style>
    <style:style style:name="T3" style:family="text">
      <style:text-properties style:font-name="Carolingia"/>
    </style:style>
    <style:style style:name="T4" style:family="text">
      <style:text-properties fo:color="#c9211e" loext:opacity="100%" style:font-name="Carolingia" fo:font-size="32pt" style:font-size-asian="32pt" style:font-size-complex="32pt"/>
    </style:style>
    <style:style style:name="T5" style:family="text">
      <style:text-properties style:font-name="Calibri1" fo:font-size="8pt" fo:font-weight="normal" officeooo:rsid="0235b064" style:font-size-asian="8pt" style:font-weight-asian="normal" style:font-size-complex="8pt" style:font-weight-complex="normal"/>
    </style:style>
    <style:style style:name="T6" style:family="text">
      <style:text-properties fo:color="#c9211e" loext:opacity="100%" style:font-name="Carolingia"/>
    </style:style>
    <style:style style:name="T7" style:family="text">
      <style:text-properties fo:font-weight="normal" officeooo:rsid="0226d17c" style:font-weight-asian="normal" style:font-weight-complex="normal"/>
    </style:style>
    <style:style style:name="T8" style:family="text">
      <style:text-properties officeooo:rsid="0226d17c"/>
    </style:style>
    <style:style style:name="T9" style:family="text">
      <style:text-properties fo:color="#c9211e" loext:opacity="100%" style:font-name="Carolingia" officeooo:rsid="00c61c25"/>
    </style:style>
    <style:style style:name="T10" style:family="text">
      <style:text-properties style:font-name="Carolingia" officeooo:rsid="00c61c25"/>
    </style:style>
    <style:style style:name="T11" style:family="text">
      <style:text-properties officeooo:rsid="00061258"/>
    </style:style>
    <style:style style:name="T12" style:family="text">
      <style:text-properties fo:color="#000000" loext:opacity="100%" fo:font-weight="normal" officeooo:rsid="0226d17c" style:font-weight-asian="normal" style:font-weight-complex="normal"/>
    </style:style>
    <style:style style:name="T13" style:family="text">
      <style:text-properties fo:color="#000000" loext:opacity="100%" fo:font-weight="normal" officeooo:rsid="02349d39" style:font-weight-asian="normal" style:font-weight-complex="normal"/>
    </style:style>
    <style:style style:name="T14" style:family="text">
      <style:text-properties fo:color="#c9211e" loext:opacity="100%" style:font-name="Carolingia" officeooo:rsid="00061258"/>
    </style:style>
    <style:style style:name="T15" style:family="text">
      <style:text-properties style:font-name="Carolingia" officeooo:rsid="00061258"/>
    </style:style>
    <style:style style:name="T16" style:family="text">
      <style:text-properties fo:color="#000000" loext:opacity="100%" fo:font-weight="normal" officeooo:rsid="02370791" style:font-weight-asian="normal" style:font-weight-complex="normal"/>
    </style:style>
    <style:style style:name="T17" style:family="text">
      <style:text-properties fo:color="#000000" loext:opacity="100%" fo:font-weight="normal" officeooo:rsid="00c61c25" style:font-weight-asian="normal" style:font-weight-complex="normal"/>
    </style:style>
    <style:style style:name="T18" style:family="text">
      <style:text-properties officeooo:rsid="0013224a"/>
    </style:style>
    <style:style style:name="T19" style:family="text">
      <style:text-properties fo:font-weight="normal" style:font-weight-asian="normal" style:font-weight-complex="normal"/>
    </style:style>
    <style:style style:name="T20" style:family="text">
      <style:text-properties fo:color="#000000" loext:opacity="100%" fo:font-weight="normal" style:font-weight-asian="normal" style:font-weight-complex="normal"/>
    </style:style>
    <style:style style:name="T21" style:family="text">
      <style:text-properties fo:color="#000000" loext:opacity="100%" fo:font-weight="normal" officeooo:rsid="00b21ef0" style:font-weight-asian="normal" style:font-weight-complex="normal"/>
    </style:style>
    <style:style style:name="T22" style:family="text">
      <style:text-properties fo:color="#c9211e" loext:opacity="100%" officeooo:rsid="002f88c8"/>
    </style:style>
    <style:style style:name="T23" style:family="text">
      <style:text-properties fo:color="#c9211e" loext:opacity="100%" style:font-name="Carolingia" officeooo:rsid="002f88c8"/>
    </style:style>
    <style:style style:name="T24" style:family="text">
      <style:text-properties fo:color="#000000" loext:opacity="100%" style:font-name="Carolingia" officeooo:rsid="002f88c8"/>
    </style:style>
    <style:style style:name="T25" style:family="text">
      <style:text-properties fo:color="#000000" loext:opacity="100%" fo:font-weight="normal" officeooo:rsid="002f88c8" style:font-weight-asian="normal" style:font-weight-complex="normal"/>
    </style:style>
    <style:style style:name="T26" style:family="text">
      <style:text-properties fo:color="#000000" loext:opacity="100%" fo:font-weight="normal" officeooo:rsid="00776a34" style:font-weight-asian="normal" style:font-weight-complex="normal"/>
    </style:style>
    <style:style style:name="T27" style:family="text">
      <style:text-properties officeooo:rsid="003468fb"/>
    </style:style>
    <style:style style:name="T28" style:family="text">
      <style:text-properties officeooo:rsid="0004722d"/>
    </style:style>
    <style:style style:name="T29" style:family="text">
      <style:text-properties fo:color="#c9211e" loext:opacity="100%" style:font-name="Carolingia" officeooo:rsid="003468fb"/>
    </style:style>
    <style:style style:name="T30" style:family="text">
      <style:text-properties style:font-name="Carolingia" officeooo:rsid="003468fb"/>
    </style:style>
    <style:style style:name="T31" style:family="text">
      <style:text-properties fo:color="#000000" loext:opacity="100%" style:font-name="Carolingia"/>
    </style:style>
    <style:style style:name="T32" style:family="text">
      <style:text-properties fo:color="#000000" loext:opacity="100%" fo:font-weight="normal" officeooo:rsid="022de6ab" style:font-weight-asian="normal" style:font-weight-complex="normal"/>
    </style:style>
    <style:style style:name="T33" style:family="text">
      <style:text-properties fo:color="#000000" loext:opacity="100%" fo:font-weight="normal" officeooo:rsid="02596feb" style:font-weight-asian="normal" style:font-weight-complex="normal"/>
    </style:style>
    <style:style style:name="T34" style:family="text">
      <style:text-properties fo:color="#000000" loext:opacity="100%" fo:font-weight="normal" officeooo:rsid="0260db95" style:font-weight-asian="normal" style:font-weight-complex="normal"/>
    </style:style>
    <style:style style:name="T35" style:family="text">
      <style:text-properties fo:color="#c9211e" loext:opacity="100%" style:font-name="Carolingia" officeooo:rsid="003f7803"/>
    </style:style>
    <style:style style:name="T36" style:family="text">
      <style:text-properties style:font-name="Carolingia" officeooo:rsid="003f7803"/>
    </style:style>
    <style:style style:name="T37" style:family="text">
      <style:text-properties style:font-name="Carolingia" officeooo:rsid="00b83bdc"/>
    </style:style>
    <style:style style:name="T38" style:family="text">
      <style:text-properties officeooo:rsid="00b83bdc"/>
    </style:style>
    <style:style style:name="T39" style:family="text">
      <style:text-properties fo:font-weight="normal" officeooo:rsid="02474a28" style:font-weight-asian="normal" style:font-weight-complex="normal"/>
    </style:style>
    <style:style style:name="T40" style:family="text">
      <style:text-properties fo:color="#000000" loext:opacity="100%" fo:font-weight="normal" officeooo:rsid="022f8f24" style:font-weight-asian="normal" style:font-weight-complex="normal"/>
    </style:style>
    <style:style style:name="T41" style:family="text">
      <style:text-properties style:font-name="Carolingia" officeooo:rsid="0009e01f"/>
    </style:style>
    <style:style style:name="T42" style:family="text">
      <style:text-properties fo:color="#000000" loext:opacity="100%" fo:font-weight="normal" officeooo:rsid="00b3efb2" style:font-weight-asian="normal" style:font-weight-complex="normal"/>
    </style:style>
    <style:style style:name="T43" style:family="text">
      <style:text-properties fo:color="#000000" loext:opacity="100%"/>
    </style:style>
    <style:style style:name="T44" style:family="text">
      <style:text-properties fo:color="#c9211e" loext:opacity="100%" style:font-name="Carolingia" officeooo:rsid="024ada44"/>
    </style:style>
    <style:style style:name="T45" style:family="text">
      <style:text-properties fo:color="#000000" loext:opacity="100%" style:font-name="Carolingia" officeooo:rsid="024ada44"/>
    </style:style>
    <style:style style:name="T46" style:family="text">
      <style:text-properties fo:color="#c9211e" loext:opacity="100%"/>
    </style:style>
    <style:style style:name="T47" style:family="text">
      <style:text-properties fo:color="#000000" loext:opacity="100%" style:font-name="Calibri" fo:font-weight="normal" officeooo:rsid="00b83bdc" style:font-name-asian="Calibri" style:font-weight-asian="normal" style:font-name-complex="Calibri" style:font-weight-complex="normal"/>
    </style:style>
    <style:style style:name="T48" style:family="text">
      <style:text-properties fo:color="#000000" loext:opacity="100%" style:font-name="Calibri" fo:font-weight="normal" officeooo:rsid="022de6ab" style:font-name-asian="Calibri" style:font-weight-asian="normal" style:font-name-complex="Calibri" style:font-weight-complex="normal"/>
    </style:style>
    <style:style style:name="T49" style:family="text">
      <style:text-properties fo:color="#c9211e" loext:opacity="100%" style:font-name="Carolingia" officeooo:rsid="0004722d"/>
    </style:style>
    <style:style style:name="T50" style:family="text">
      <style:text-properties fo:color="#000000" loext:opacity="100%" style:font-name="Carolingia" officeooo:rsid="0004722d"/>
    </style:style>
    <style:style style:name="T51" style:family="text">
      <style:text-properties fo:color="#000000" loext:opacity="100%" officeooo:rsid="0004722d"/>
    </style:style>
    <style:style style:name="T52" style:family="text">
      <style:text-properties fo:font-weight="normal" officeooo:rsid="00b3efb2" style:font-weight-asian="normal" style:font-weight-complex="normal"/>
    </style:style>
    <style:style style:name="T53" style:family="text">
      <style:text-properties fo:font-size="10pt" fo:font-weight="normal" officeooo:rsid="019fdc81" style:font-size-asian="10pt" style:font-weight-asian="normal" style:font-size-complex="10pt" style:font-weight-complex="normal"/>
    </style:style>
    <style:style style:name="T54" style:family="text">
      <style:text-properties officeooo:rsid="019fdc81"/>
    </style:style>
    <style:style style:name="T55" style:family="text">
      <style:text-properties fo:font-style="italic" style:font-style-asian="italic" style:font-style-complex="italic"/>
    </style:style>
    <style:style style:name="T56" style:family="text">
      <style:text-properties fo:color="#c9211e" loext:opacity="100%" style:font-name="Carolingia" fo:font-style="normal" officeooo:rsid="0019d2a8" style:font-style-asian="normal" style:font-style-complex="normal"/>
    </style:style>
    <style:style style:name="T57" style:family="text">
      <style:text-properties style:font-name="Carolingia" fo:font-style="normal" officeooo:rsid="0019d2a8" style:font-style-asian="normal" style:font-style-complex="normal"/>
    </style:style>
    <style:style style:name="T58" style:family="text">
      <style:text-properties fo:font-style="normal" officeooo:rsid="0019d2a8" style:font-style-asian="normal" style:font-style-complex="normal"/>
    </style:style>
    <style:style style:name="T59" style:family="text">
      <style:text-properties fo:font-weight="normal" officeooo:rsid="0004d0f1" style:font-weight-asian="normal" style:font-weight-complex="normal"/>
    </style:style>
    <style:style style:name="T60" style:family="text">
      <style:text-properties fo:font-weight="normal" officeooo:rsid="00b21ef0" style:font-weight-asian="normal" style:font-weight-complex="normal"/>
    </style:style>
    <style:style style:name="T61" style:family="text">
      <style:text-properties officeooo:rsid="0004d0f1"/>
    </style:style>
    <style:style style:name="T62" style:family="text">
      <style:text-properties fo:color="#c9211e" loext:opacity="100%" style:font-name="Carolingia" officeooo:rsid="0004d0f1"/>
    </style:style>
    <style:style style:name="T63" style:family="text">
      <style:text-properties style:font-name="Carolingia" officeooo:rsid="0004d0f1"/>
    </style:style>
    <style:style style:name="T64" style:family="text">
      <style:text-properties fo:font-weight="normal" officeooo:rsid="02370791" style:font-weight-asian="normal" style:font-weight-complex="normal"/>
    </style:style>
    <style:style style:name="T65" style:family="text">
      <style:text-properties fo:color="#c9211e" loext:opacity="100%" style:font-name="Carolingia" officeooo:rsid="001bb615"/>
    </style:style>
    <style:style style:name="T66" style:family="text">
      <style:text-properties style:font-name="Carolingia" officeooo:rsid="001bb615"/>
    </style:style>
    <style:style style:name="T67" style:family="text">
      <style:text-properties style:font-name="Calibri1" fo:font-weight="normal" officeooo:rsid="024ada44" style:font-weight-asian="normal" style:font-weight-complex="normal"/>
    </style:style>
    <style:style style:name="T68" style:family="text">
      <style:text-properties style:font-name="Calibri" officeooo:rsid="00b83bdc" style:font-name-asian="Calibri" style:font-name-complex="Calibri"/>
    </style:style>
    <style:style style:name="T69" style:family="text">
      <style:text-properties style:font-name="Calibri" fo:font-weight="normal" officeooo:rsid="0226d17c" style:font-name-asian="Calibri" style:font-weight-asian="normal" style:font-name-complex="Calibri" style:font-weight-complex="normal"/>
    </style:style>
    <style:style style:name="T70" style:family="text">
      <style:text-properties fo:color="#c9211e" loext:opacity="100%" style:font-name="Carolingia" officeooo:rsid="0004d0f1" style:font-name-asian="Calibri" style:font-name-complex="Calibri"/>
    </style:style>
    <style:style style:name="T71" style:family="text">
      <style:text-properties style:font-name="Carolingia" officeooo:rsid="0004d0f1" style:font-name-asian="Calibri" style:font-name-complex="Calibri"/>
    </style:style>
    <style:style style:name="T72" style:family="text">
      <style:text-properties style:font-name="Carolingia" fo:font-weight="normal" officeooo:rsid="0004d0f1" style:font-name-asian="Calibri" style:font-weight-asian="normal" style:font-name-complex="Calibri" style:font-weight-complex="normal"/>
    </style:style>
    <style:style style:name="T73" style:family="text">
      <style:text-properties fo:color="#808080" loext:opacity="100%" style:font-name="Calibri" fo:font-weight="normal" officeooo:rsid="0226d17c" style:font-name-asian="Calibri" style:font-weight-asian="normal" style:font-name-complex="Calibri" style:font-weight-complex="normal"/>
    </style:style>
    <style:style style:name="T74" style:family="text">
      <style:text-properties fo:color="#808080" loext:opacity="100%" style:font-name="Calibri" fo:font-weight="normal" officeooo:rsid="00b21ef0" style:font-name-asian="Calibri" style:font-weight-asian="normal" style:font-name-complex="Calibri" style:font-weight-complex="normal"/>
    </style:style>
    <style:style style:name="T75" style:family="text">
      <style:text-properties fo:color="#808080" loext:opacity="100%" style:font-name="Calibri" fo:font-weight="normal" officeooo:rsid="00b997ae" style:font-name-asian="Calibri" style:font-weight-asian="normal" style:font-name-complex="Calibri" style:font-weight-complex="normal"/>
    </style:style>
    <style:style style:name="T76" style:family="text">
      <style:text-properties fo:font-weight="normal" officeooo:rsid="003f7803" style:font-weight-asian="normal" style:font-weight-complex="normal"/>
    </style:style>
    <style:style style:name="T77" style:family="text">
      <style:text-properties fo:color="#808080" loext:opacity="100%" fo:font-weight="normal" officeooo:rsid="022c9921" style:font-weight-asian="normal" style:font-weight-complex="normal"/>
    </style:style>
    <style:style style:name="T78" style:family="text">
      <style:text-properties fo:color="#808080" loext:opacity="100%" fo:font-weight="normal" officeooo:rsid="00b3efb2" style:font-weight-asian="normal" style:font-weight-complex="normal"/>
    </style:style>
    <style:style style:name="T79" style:family="text">
      <style:text-properties fo:color="#808080" loext:opacity="100%" fo:font-weight="normal" officeooo:rsid="02312893" style:font-weight-asian="normal" style:font-weight-complex="normal"/>
    </style:style>
    <style:style style:name="T80" style:family="text">
      <style:text-properties officeooo:rsid="022826b7"/>
    </style:style>
    <style:style style:name="T81" style:family="text">
      <style:text-properties officeooo:rsid="00b21ef0"/>
    </style:style>
    <style:style style:name="T82" style:family="text">
      <style:text-properties officeooo:rsid="0229b0a4"/>
    </style:style>
    <style:style style:name="T83" style:family="text">
      <style:text-properties officeooo:rsid="00b3efb2"/>
    </style:style>
    <style:style style:name="T84" style:family="text">
      <style:text-properties officeooo:rsid="022c9921"/>
    </style:style>
    <style:style style:name="T85" style:family="text">
      <style:text-properties officeooo:rsid="022de6ab"/>
    </style:style>
    <style:style style:name="T86" style:family="text">
      <style:text-properties fo:font-size="11pt" officeooo:rsid="022de6ab" style:font-size-asian="11pt" style:font-size-complex="11pt"/>
    </style:style>
    <style:style style:name="T87" style:family="text">
      <style:text-properties officeooo:rsid="02312893"/>
    </style:style>
    <style:style style:name="T88" style:family="text">
      <style:text-properties officeooo:rsid="0260db95"/>
    </style:style>
    <style:style style:name="T89" style:family="text">
      <style:text-properties fo:font-size="11pt" officeooo:rsid="02312893" style:font-size-asian="11pt" style:font-size-complex="11pt"/>
    </style:style>
    <style:style style:name="T90" style:family="text">
      <style:text-properties officeooo:rsid="02518776"/>
    </style:style>
    <style:style style:name="T91" style:family="text">
      <style:text-properties officeooo:rsid="0238446c"/>
    </style:style>
    <style:style style:name="T92" style:family="text">
      <style:text-properties officeooo:rsid="023c2507"/>
    </style:style>
    <style:style style:name="T93" style:family="text">
      <style:text-properties fo:color="#000000" loext:opacity="100%" officeooo:rsid="003468fb"/>
    </style:style>
    <style:style style:name="T94" style:family="text">
      <style:text-properties fo:color="#000000" loext:opacity="100%" officeooo:rsid="00b3efb2"/>
    </style:style>
    <style:style style:name="T95" style:family="text">
      <style:text-properties fo:color="#000000" loext:opacity="100%" officeooo:rsid="022c9921"/>
    </style:style>
    <style:style style:name="T96" style:family="text">
      <style:text-properties fo:color="#000000" loext:opacity="100%" officeooo:rsid="00b4b952"/>
    </style:style>
    <style:style style:name="T97" style:family="text">
      <style:text-properties fo:color="#c9211e" loext:opacity="100%" fo:font-weight="bold" style:font-weight-asian="bold" style:font-weight-complex="bold"/>
    </style:style>
    <style:style style:name="T98" style:family="text">
      <style:text-properties fo:color="#000000" loext:opacity="100%" fo:font-weight="bold" style:font-weight-asian="bold" style:font-weight-complex="bold"/>
    </style:style>
    <style:style style:name="T99" style:family="text">
      <style:text-properties fo:font-weight="bold" style:font-weight-asian="bold" style:font-weight-complex="bold"/>
    </style:style>
    <style:style style:name="T100" style:family="text">
      <style:text-properties fo:font-weight="bold" officeooo:rsid="00ce1e5f" style:font-weight-asian="bold" style:font-weight-complex="bold"/>
    </style:style>
    <style:style style:name="T101" style:family="text">
      <style:text-properties fo:font-size="13pt" style:font-size-asian="13pt" style:font-size-complex="13pt"/>
    </style:style>
    <style:style style:name="T102" style:family="text">
      <style:text-properties style:font-name="Calibri1" fo:font-size="12pt" officeooo:rsid="001157bb" style:font-size-asian="12pt" style:font-size-complex="12pt"/>
    </style:style>
    <style:style style:name="T103" style:family="text">
      <style:text-properties style:font-name="Calibri1" fo:font-size="12pt" officeooo:rsid="01bc17f5" style:font-name-asian="Calibri" style:font-size-asian="12pt" style:font-name-complex="Calibri" style:font-size-complex="12pt"/>
    </style:style>
    <style:style style:name="T104" style:family="text">
      <style:text-properties style:font-name="Calibri1" fo:font-size="12pt" officeooo:rsid="0066775a" style:font-size-asian="12pt" style:font-size-complex="12pt"/>
    </style:style>
    <style:style style:name="T105" style:family="text">
      <style:text-properties fo:font-size="13pt" officeooo:rsid="001157bb" style:font-size-asian="13pt" style:font-size-complex="13pt"/>
    </style:style>
    <style:style style:name="T106" style:family="text">
      <style:text-properties fo:color="#000000" loext:opacity="100%" officeooo:rsid="022826b7"/>
    </style:style>
    <style:style style:name="T107" style:family="text">
      <style:text-properties fo:color="#000000" loext:opacity="100%" officeooo:rsid="02312893"/>
    </style:style>
    <style:style style:name="T108" style:family="text">
      <style:text-properties fo:color="#000000" loext:opacity="100%" fo:font-size="11pt" officeooo:rsid="00b4b952" style:font-size-asian="11pt" style:font-size-complex="11pt"/>
    </style:style>
    <style:style style:name="T109" style:family="text">
      <style:text-properties fo:color="#000000" loext:opacity="100%" fo:font-size="11pt" officeooo:rsid="022c9921" style:font-size-asian="11pt" style:font-size-complex="11pt"/>
    </style:style>
    <style:style style:name="T110" style:family="text">
      <style:text-properties fo:color="#c9211e" loext:opacity="100%" style:font-name="Carolingia" fo:font-weight="bold" style:font-weight-asian="bold" style:font-weight-complex="bold"/>
    </style:style>
    <style:style style:name="T111" style:family="text">
      <style:text-properties style:font-name="Carolingia" fo:font-weight="bold" style:font-weight-asian="bold" style:font-weight-complex="bold"/>
    </style:style>
    <style:style style:name="T112" style:family="text">
      <style:text-properties officeooo:rsid="025b1274"/>
    </style:style>
    <style:style style:name="T113" style:family="text">
      <style:text-properties officeooo:rsid="024fc1b9"/>
    </style:style>
    <style:style style:name="T114" style:family="text">
      <style:text-properties fo:color="#ffbf00" loext:opacity="100%" style:font-name="Carolingia" fo:font-weight="bold" style:font-weight-asian="bold" style:font-weight-complex="bold"/>
    </style:style>
    <style:style style:name="T115" style:family="text">
      <style:text-properties fo:color="#000000" loext:opacity="100%" style:font-name="Carolingia" fo:font-weight="bold" style:font-weight-asian="bold" style:font-weight-complex="bold"/>
    </style:style>
    <style:style style:name="T116" style:family="text">
      <style:text-properties fo:color="#000000" loext:opacity="100%" style:font-name="Carolingia" fo:font-weight="bold" officeooo:rsid="024fc1b9" style:font-weight-asian="bold" style:font-weight-complex="bold"/>
    </style:style>
    <style:style style:name="T117" style:family="text">
      <style:text-properties fo:color="#b2b2b2" loext:opacity="100%" style:font-name="Carolingia" fo:font-weight="bold" style:font-weight-asian="bold" style:font-weight-complex="bold"/>
    </style:style>
    <style:style style:name="T118" style:family="text">
      <style:text-properties fo:color="#ea7500" loext:opacity="100%" style:font-name="Carolingia" fo:font-weight="bold" style:font-weight-asian="bold" style:font-weight-complex="bold"/>
    </style:style>
    <style:style style:name="T119" style:family="text">
      <style:text-properties officeooo:rsid="02370791"/>
    </style:style>
    <style:style style:name="T120" style:family="text">
      <style:text-properties officeooo:rsid="0255d7fd"/>
    </style:style>
    <style:style style:name="T121" style:family="text">
      <style:text-properties fo:color="#c9211e" loext:opacity="100%" style:font-name="Carolingia" fo:font-weight="bold" officeooo:rsid="025d2452" style:font-weight-asian="bold" style:font-weight-complex="bold"/>
    </style:style>
    <style:style style:name="T122" style:family="text">
      <style:text-properties style:font-name="Carolingia" fo:font-weight="bold" officeooo:rsid="025d2452" style:font-weight-asian="bold" style:font-weight-complex="bold"/>
    </style:style>
    <style:style style:name="T123" style:family="text">
      <style:text-properties style:font-name="Calibri1" fo:font-size="13pt" officeooo:rsid="025ec6c8" style:font-size-asian="13pt" style:font-size-complex="13pt"/>
    </style:style>
    <style:style style:name="T124" style:family="text">
      <style:text-properties fo:color="#000000" loext:opacity="100%" style:font-name="Calibri1" fo:font-size="13pt" officeooo:rsid="023dae7d" style:font-size-asian="13pt" style:font-size-complex="13pt"/>
    </style:style>
    <style:style style:name="T125" style:family="text">
      <style:text-properties style:font-name="Calibri1" fo:font-size="13pt" officeooo:rsid="023dae7d" style:font-size-asian="13pt" style:font-size-complex="13pt"/>
    </style:style>
    <style:style style:name="T126" style:family="text">
      <style:text-properties officeooo:rsid="02447912"/>
    </style:style>
    <style:style style:name="T127" style:family="text">
      <style:text-properties fo:font-weight="bold" officeooo:rsid="023f0bda" style:font-weight-asian="bold" style:font-weight-complex="bold"/>
    </style:style>
    <style:style style:name="T128" style:family="text">
      <style:text-properties officeooo:rsid="023f0bda"/>
    </style:style>
    <style:style style:name="T129" style:family="text">
      <style:text-properties officeooo:rsid="0240cd1a"/>
    </style:style>
    <style:style style:name="T130" style:family="text">
      <style:text-properties style:font-name="Calibri1" officeooo:rsid="0235b064"/>
    </style:style>
    <style:style style:name="T131" style:family="text">
      <style:text-properties style:font-name="Calibri1" officeooo:rsid="024e1ecd"/>
    </style:style>
    <style:style style:name="T132" style:family="text">
      <style:text-properties style:font-name="Calibri1" officeooo:rsid="024e5a24"/>
    </style:style>
    <style:style style:name="T133" style:family="text">
      <style:text-properties style:font-name="Calibri1" officeooo:rsid="022826b7"/>
    </style:style>
    <style:style style:name="T134" style:family="text">
      <style:text-properties style:font-name="Calibri1" fo:font-size="8pt" officeooo:rsid="0235b064" style:font-size-asian="8pt" style:font-size-complex="8pt"/>
    </style:style>
    <style:style style:name="T135" style:family="text">
      <style:text-properties style:font-name="Calibri1" fo:font-size="8pt" officeooo:rsid="025d2452" style:font-size-asian="8pt" style:font-size-complex="8pt"/>
    </style:style>
    <style:style style:name="T136" style:family="text">
      <style:text-properties style:font-name="Calibri1" fo:font-size="8pt" officeooo:rsid="025f2952" style:font-size-asian="8pt" style:font-size-complex="8pt"/>
    </style:style>
    <style:style style:name="T137" style:family="text">
      <style:text-properties officeooo:rsid="0008e540"/>
    </style:style>
    <style:style style:name="T138" style:family="text">
      <style:text-properties officeooo:rsid="003f7803"/>
    </style:style>
    <style:style style:name="T139" style:family="text">
      <style:text-properties officeooo:rsid="00e236bc"/>
    </style:style>
    <style:style style:name="T140" style:family="text">
      <style:text-properties style:text-underline-style="none" fo:font-weight="bold" officeooo:rsid="000a2a9b" style:font-weight-asian="bold" style:font-weight-complex="bold"/>
    </style:style>
    <style:style style:name="T141" style:family="text">
      <style:text-properties style:text-underline-style="none" officeooo:rsid="000a2a9b"/>
    </style:style>
    <style:style style:name="T142" style:family="text">
      <style:text-properties style:text-underline-style="none" officeooo:rsid="012f1898"/>
    </style:style>
    <style:style style:name="T143" style:family="text">
      <style:text-properties style:text-underline-style="none" officeooo:rsid="002c511d"/>
    </style:style>
    <style:style style:name="T144" style:family="text">
      <style:text-properties style:text-underline-style="none"/>
    </style:style>
    <style:style style:name="T145" style:family="text">
      <style:text-properties style:text-underline-style="none" officeooo:rsid="01091a88"/>
    </style:style>
    <style:style style:name="T146" style:family="text">
      <style:text-properties style:text-underline-style="none" officeooo:rsid="0221a790"/>
    </style:style>
    <style:style style:name="T147" style:family="text">
      <style:text-properties style:text-underline-style="none" officeooo:rsid="01c5dc18"/>
    </style:style>
    <style:style style:name="T148" style:family="text">
      <style:text-properties style:text-underline-style="none" officeooo:rsid="010ea76d"/>
    </style:style>
    <style:style style:name="T149" style:family="text">
      <style:text-properties style:text-underline-style="none" officeooo:rsid="000d6c0d"/>
    </style:style>
    <style:style style:name="T150" style:family="text">
      <style:text-properties fo:font-weight="bold" officeooo:rsid="000e074c" style:font-weight-asian="bold" style:font-weight-complex="bold"/>
    </style:style>
    <style:style style:name="T151" style:family="text">
      <style:text-properties officeooo:rsid="0109e92c"/>
    </style:style>
    <style:style style:name="T152" style:family="text">
      <style:text-properties officeooo:rsid="01c71ec7"/>
    </style:style>
    <style:style style:name="T153" style:family="text">
      <style:text-properties officeooo:rsid="000a2a9b"/>
    </style:style>
    <style:style style:name="T154" style:family="text">
      <style:text-properties officeooo:rsid="01091a88"/>
    </style:style>
    <style:style style:name="T155" style:family="text">
      <style:text-properties officeooo:rsid="012f3e0b"/>
    </style:style>
    <style:style style:name="T156" style:family="text">
      <style:text-properties officeooo:rsid="01c5dc18"/>
    </style:style>
    <style:style style:name="T157" style:family="text">
      <style:text-properties fo:font-size="15pt" style:text-underline-style="none" fo:font-weight="bold" officeooo:rsid="01298765" style:font-size-asian="15pt" style:font-weight-asian="bold" style:font-size-complex="15pt" style:font-weight-complex="bold"/>
    </style:style>
    <style:style style:name="T158" style:family="text">
      <style:text-properties fo:font-size="15pt" style:text-underline-style="none" fo:font-weight="normal" officeooo:rsid="01156f02" style:font-size-asian="15pt" style:font-weight-asian="normal" style:font-size-complex="15pt" style:font-weight-complex="normal"/>
    </style:style>
    <style:style style:name="T159" style:family="text">
      <style:text-properties fo:font-size="15pt" style:text-underline-style="none" fo:font-weight="normal" officeooo:rsid="00192439" style:font-size-asian="15pt" style:font-weight-asian="normal" style:font-size-complex="15pt" style:font-weight-complex="normal"/>
    </style:style>
    <style:style style:name="T160" style:family="text">
      <style:text-properties fo:font-size="15pt" style:text-underline-style="none" fo:font-weight="normal" officeooo:rsid="011a1a68" style:font-size-asian="15pt" style:font-weight-asian="normal" style:font-size-complex="15pt" style:font-weight-complex="normal"/>
    </style:style>
    <style:style style:name="T161" style:family="text">
      <style:text-properties fo:font-size="15pt" style:text-underline-style="none" fo:font-weight="normal" officeooo:rsid="0016eb42" style:font-size-asian="15pt" style:font-weight-asian="normal" style:font-size-complex="15pt" style:font-weight-complex="normal"/>
    </style:style>
    <style:style style:name="T162" style:family="text">
      <style:text-properties fo:font-size="15pt" style:text-underline-style="none" fo:font-weight="normal" style:font-size-asian="15pt" style:font-weight-asian="normal" style:font-size-complex="15pt" style:font-weight-complex="normal"/>
    </style:style>
    <style:style style:name="T163" style:family="text">
      <style:text-properties fo:font-size="15pt" style:text-underline-style="none" fo:font-weight="normal" officeooo:rsid="0253f4f1" style:font-size-asian="15pt" style:font-weight-asian="normal" style:font-size-complex="15pt" style:font-weight-complex="normal"/>
    </style:style>
    <style:style style:name="T164" style:family="text">
      <style:text-properties fo:font-size="15pt" style:text-underline-style="none" fo:font-weight="normal" officeooo:rsid="0255d7fd" style:font-size-asian="15pt" style:font-weight-asian="normal" style:font-size-complex="15pt" style:font-weight-complex="normal"/>
    </style:style>
    <style:style style:name="T165" style:family="text">
      <style:text-properties fo:font-size="10pt" fo:font-weight="normal" officeooo:rsid="0250d2d6" style:font-size-asian="10pt" style:font-weight-asian="normal" style:font-size-complex="10pt" style:font-weight-complex="normal"/>
    </style:style>
    <style:style style:name="T166" style:family="text">
      <style:text-properties officeooo:rsid="020c470c"/>
    </style:style>
    <style:style style:name="T167" style:family="text">
      <style:text-properties officeooo:rsid="0250d2d6"/>
    </style:style>
    <style:style style:name="T168" style:family="text">
      <style:text-properties officeooo:rsid="01455065"/>
    </style:style>
    <style:style style:name="T169" style:family="text">
      <style:text-properties fo:color="#000000" loext:opacity="100%" officeooo:rsid="020c470c"/>
    </style:style>
    <style:style style:name="T170" style:family="text">
      <style:text-properties fo:color="#000000" loext:opacity="100%" fo:font-size="15pt" style:text-underline-style="none" fo:font-weight="bold" style:font-size-asian="15pt" style:font-weight-asian="bold" style:font-size-complex="15pt" style:font-weight-complex="bold"/>
    </style:style>
    <style:style style:name="T171" style:family="text">
      <style:text-properties fo:color="#000000" loext:opacity="100%" fo:font-size="15pt" style:text-underline-style="none" fo:font-weight="normal" style:font-size-asian="15pt" style:font-weight-asian="normal" style:font-size-complex="15pt" style:font-weight-complex="normal"/>
    </style:style>
    <style:style style:name="fr1" style:family="graphic" style:parent-style-name="Graphics">
      <style:graphic-properties style:run-through="background" style:wrap="run-through" style:number-wrapped-paragraphs="no-limit" style:vertical-pos="from-top" style:vertical-rel="paragraph" style:horizontal-pos="from-left" style:horizontal-rel="paragraph" style:mirror="none" fo:clip="rect(2.633cm, 6.177cm, 16.611cm, 8.553cm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pan text:style-name="T1"><text:s/></text:span><text:span text:style-name="T2">B </text:span><text:span text:style-name="T3">ogdan </text:span><text:span text:style-name="T4">H</text:span><text:span text:style-name="T3">öllenschwert<text:tab/><text:tab/></text:span><draw:frame draw:style-name="fr1" draw:name="Bild1" text:anchor-type="char" svg:x="10.439cm" svg:y="-0.542cm" svg:width="8.564cm" svg:height="2.133cm" draw:z-index="0"><draw:image xlink:href="Pictures/100000000000050A0000038E842CAD84.png" xlink:type="simple" xlink:show="embed" xlink:actuate="onLoad" draw:mime-type="image/png"/></draw:frame><text:span text:style-name="T3"><text:tab/><text:tab/><text:tab/><text:tab/></text:span></text:p>
      <text:p text:style-name="P2"><text:span text:style-name="T5"/></text:p>
      <text:p text:style-name="P3"><text:span text:style-name="T6">B</text:span><text:span text:style-name="T3">eruf</text:span><text:tab/><text:tab/><text:span text:style-name="T7">Büttel</text:span><text:span text:style-name="T8"><text:tab/><text:tab/><text:tab/></text:span><text:span text:style-name="T9">S</text:span><text:span text:style-name="T10">tufe</text:span><text:span text:style-name="T11"><text:tab/><text:tab/></text:span><text:span text:style-name="T12">2<text:tab/></text:span><text:span text:style-name="T13">Krieger</text:span><text:tab/><text:span text:style-name="T14">E</text:span><text:span text:style-name="T15">rfahrung</text:span> <text:tab/><text:tab/><text:span text:style-name="T16">9</text:span><text:span text:style-name="T17">0</text:span></text:p>
      <text:p text:style-name="P4"><text:span text:style-name="T6">G</text:span><text:span text:style-name="T3">esinnung</text:span><text:tab/><text:span text:style-name="T7">neutral</text:span><text:tab/><text:tab/><text:tab/><text:span text:style-name="T6">I</text:span><text:span text:style-name="T3">nitiative</text:span><text:span text:style-name="T18"> </text:span><text:span text:style-name="T19"><text:tab/></text:span><text:span text:style-name="T20">w</text:span><text:span text:style-name="T12">20</text:span><text:span text:style-name="T21">+</text:span><text:span text:style-name="T12">2</text:span><text:span text:style-name="T22"><text:tab/><text:tab/></text:span><text:span text:style-name="T23">B</text:span><text:span text:style-name="T24">ewegung</text:span><text:span text:style-name="T22"><text:tab/><text:tab/></text:span><text:span text:style-name="T12">7,5</text:span><text:span text:style-name="T25"> </text:span><text:span text:style-name="T26">m</text:span></text:p>
      <text:p text:style-name="P5"><text:span text:style-name="T27"><text:tab/><text:tab/><text:tab/><text:tab/><text:tab/><text:tab/><text:tab/><text:tab/><text:tab/></text:span><text:span text:style-name="T28"><text:tab/></text:span><text:span text:style-name="T27"><text:tab/><text:tab/><text:tab/></text:span><text:span text:style-name="T29">H</text:span><text:span text:style-name="T30">eldenwürfel</text:span><text:span text:style-name="T27"><text:tab/></text:span><text:span text:style-name="T21">w</text:span><text:span text:style-name="T12">4</text:span></text:p>
      <text:p text:style-name="P6"><text:span text:style-name="T6">R</text:span><text:span text:style-name="T31">üstung<text:tab/><text:tab/></text:span><text:span text:style-name="T32">Kroko</text:span><text:span text:style-name="T33">dilleder</text:span><text:span text:style-name="T32">r</text:span><text:span text:style-name="T12">ü</text:span><text:span text:style-name="T32">stung</text:span><text:span text:style-name="T34">(+6)</text:span><text:span text:style-name="T32">, Schild</text:span><text:span text:style-name="T28"><text:tab/><text:tab/><text:tab/><text:tab/></text:span><text:span text:style-name="T35">V</text:span><text:span text:style-name="T36">olltreff</text:span><text:span text:style-name="T37">er</text:span><text:span text:style-name="T38"><text:tab/></text:span><text:span text:style-name="T39">19-20 </text:span><text:span text:style-name="T21">w1</text:span><text:span text:style-name="T40">4</text:span><text:span text:style-name="T21">/III</text:span></text:p>
      <text:p text:style-name="P7"><text:span text:style-name="T6">R</text:span><text:span text:style-name="T3">üst</text:span><text:span text:style-name="T41">ungs</text:span><text:span text:style-name="T3">klasse</text:span><text:tab/><text:span text:style-name="T42">1</text:span><text:span text:style-name="T12">7</text:span><text:span text:style-name="T43"><text:tab/><text:tab/><text:tab/></text:span><text:span text:style-name="T44">M</text:span><text:span text:style-name="T45">alus</text:span><text:span text:style-name="T46"><text:tab/><text:tab/></text:span><text:span text:style-name="T47">−</text:span><text:span text:style-name="T48">6</text:span><text:span text:style-name="T43"><text:tab/><text:tab/><text:tab/></text:span><text:span text:style-name="T49">P</text:span><text:span text:style-name="T50">atzer</text:span><text:span text:style-name="T51"><text:tab/><text:tab/><text:tab/></text:span><text:span text:style-name="T21">w1</text:span><text:span text:style-name="T40">6</text:span></text:p>
      <text:p text:style-name="P8"><text:span text:style-name="T6">L</text:span><text:span text:style-name="T3">eben</text:span><text:tab/><text:tab/><text:tab/><text:span text:style-name="T52">1</text:span><text:span text:style-name="T7">9</text:span><text:span text:style-name="T52"><text:tab/></text:span><text:span text:style-name="T53">(w12)</text:span><text:span text:style-name="T54"><text:tab/><text:tab/><text:tab/><text:tab/><text:tab/><text:tab/></text:span><text:span text:style-name="T55"><text:tab/><text:tab/><text:tab/><text:tab/></text:span><text:span text:style-name="T56">A</text:span><text:span text:style-name="T57">ngriff</text:span><text:span text:style-name="T58"><text:tab/></text:span><text:span text:style-name="T56">S</text:span><text:span text:style-name="T57">chaden</text:span></text:p>
      <text:p text:style-name="P9"><text:span text:style-name="T6">S</text:span><text:span text:style-name="T3">tärke</text:span><text:tab/><text:tab/><text:tab/><text:span text:style-name="T7">17</text:span><text:span text:style-name="T59"><text:tab/></text:span><text:span text:style-name="T60">+2</text:span><text:span text:style-name="T61"><text:tab/><text:tab/><text:tab/><text:tab/><text:tab/><text:tab/></text:span><text:span text:style-name="T62">N</text:span><text:span text:style-name="T63">ahkampf</text:span><text:span text:style-name="T61"><text:tab/><text:tab/></text:span><text:span text:style-name="T60">+</text:span><text:span text:style-name="T59">w</text:span><text:span text:style-name="T7">4</text:span><text:span text:style-name="T60">+2</text:span><text:span text:style-name="T59"><text:tab/></text:span><text:span text:style-name="T60">+</text:span><text:span text:style-name="T59">w</text:span><text:span text:style-name="T7">4</text:span><text:span text:style-name="T60">+2</text:span></text:p>
      <text:p text:style-name="P10"><text:span text:style-name="T6">G</text:span><text:span text:style-name="T3">eschick</text:span><text:tab/><text:tab/><text:tab/><text:span text:style-name="T60">1</text:span><text:span text:style-name="T64">1</text:span><text:span text:style-name="T61"><text:tab/> <text:s/><text:tab/></text:span><text:span text:style-name="T62">R</text:span><text:span text:style-name="T63">eflex</text:span><text:span text:style-name="T61"><text:tab/> <text:tab/></text:span><text:span text:style-name="T60">+1</text:span><text:span text:style-name="T61"><text:tab/><text:tab/></text:span><text:span text:style-name="T62">F</text:span><text:span text:style-name="T63">ernkampf</text:span><text:span text:style-name="T61"><text:tab/><text:tab/></text:span><text:span text:style-name="T60">+w</text:span><text:span text:style-name="T7">4</text:span><text:span text:style-name="T60"><text:tab/></text:span><text:span text:style-name="T59"><text:tab/></text:span><text:span text:style-name="T60">+</text:span><text:span text:style-name="T59">w</text:span><text:span text:style-name="T7">4</text:span></text:p>
      <text:p text:style-name="P11"><text:span text:style-name="T6">A</text:span><text:span text:style-name="T3">usdauer</text:span><text:tab/><text:tab/> <text:s/><text:span text:style-name="T7">9</text:span><text:span text:style-name="T61"><text:tab/><text:tab/></text:span><text:span text:style-name="T62">Z</text:span><text:span text:style-name="T63">ähigkeit</text:span><text:span text:style-name="T61"><text:tab/></text:span><text:span text:style-name="T60">+</text:span><text:span text:style-name="T7">1</text:span><text:span text:style-name="T61"><text:tab/><text:tab/></text:span><text:span text:style-name="T65">A</text:span><text:span text:style-name="T66">ktionswürfel<text:tab/></text:span><text:span text:style-name="T67">w20</text:span></text:p>
      <text:p text:style-name="P11"><text:span text:style-name="T6">P</text:span><text:span text:style-name="T3">ersönlichkeit</text:span><text:tab/><text:span text:style-name="T7">12</text:span><text:span text:style-name="T61"><text:tab/><text:tab/></text:span><text:span text:style-name="T62">W</text:span><text:span text:style-name="T63">illen</text:span><text:span text:style-name="T61"><text:tab/> </text:span><text:span text:style-name="T68"><text:s text:c="2"/><text:tab/> <text:s/></text:span><text:span text:style-name="T69">0<text:tab/><text:tab/></text:span><text:span text:style-name="T70">L</text:span><text:span text:style-name="T71">ieblingswaffe</text:span><text:span text:style-name="T72"><text:tab/></text:span><text:span text:style-name="T73">Langs</text:span><text:span text:style-name="T74">chwert</text:span><text:span text:style-name="T75">+0</text:span></text:p>
      <text:p text:style-name="P10"><text:span text:style-name="T6">I</text:span><text:span text:style-name="T3">ntelligenz</text:span><text:tab/><text:tab/><text:span text:style-name="T61"> <text:s/></text:span><text:span text:style-name="T7">9</text:span><text:span text:style-name="T61"><text:tab/><text:tab/></text:span><text:span text:style-name="T62">S</text:span><text:span text:style-name="T63">prachen</text:span><text:span text:style-name="T61"><text:tab/></text:span><text:span text:style-name="T76">Gemein</text:span><text:span text:style-name="T52">sprache</text:span></text:p>
      <text:p text:style-name="P12"><text:span text:style-name="T6">G</text:span><text:span text:style-name="T3">lück</text:span><text:tab/><text:tab/> <text:s/><text:span text:style-name="T60">1</text:span><text:span text:style-name="T7">1/12</text:span><text:span text:style-name="T61"><text:tab/><text:tab/></text:span><text:span text:style-name="T62">S</text:span><text:span text:style-name="T63">chicksal</text:span><text:span text:style-name="T61"><text:tab/></text:span><text:span text:style-name="T77">Adlerauge</text:span><text:span text:style-name="T78">: </text:span><text:span text:style-name="T77">Fernkampf</text:span><text:span text:style-name="T79">schaden</text:span><text:span text:style-name="T77"> +0</text:span></text:p>
      <text:p text:style-name="P13"/>
      <text:p text:style-name="P14"><text:span text:style-name="T46">N</text:span><text:span text:style-name="T43">ahkampf</text:span><text:tab/><text:tab/><text:tab/><text:tab/><text:tab/><text:tab/><text:span text:style-name="T46">A</text:span>ngriff<text:tab/><text:tab/><text:span text:style-name="T46">S</text:span>chaden <text:s text:c="5"/><text:tab/><text:tab/><text:tab/><text:tab/><text:tab/><text:tab/></text:p>
      <text:p text:style-name="P15"><text:span text:style-name="T80">Lang</text:span><text:span text:style-name="T81">schwert </text:span><text:span text:style-name="T80">des Höllenf</text:span><text:span text:style-name="T8">ü</text:span><text:span text:style-name="T80">rsten </text:span><text:span text:style-name="T82">+1</text:span><text:span text:style-name="T81"><text:tab/></text:span><text:span text:style-name="T83">w20+w</text:span><text:span text:style-name="T84">4</text:span><text:span text:style-name="T83">+</text:span><text:span text:style-name="T85">3</text:span><text:tab/><text:span text:style-name="T83">w10+w</text:span><text:span text:style-name="T84">4</text:span><text:span text:style-name="T83">+2<text:tab/></text:span><text:span text:style-name="T86">1+AU: +w6 Flammen/5 Runden</text:span></text:p>
      <text:p text:style-name="P15"><text:span text:style-name="T87">Todesurmzahnschwert +1/+1 Urme</text:span><text:span text:style-name="T81"><text:tab/></text:span><text:span text:style-name="T83">w20+w</text:span><text:span text:style-name="T84">4</text:span><text:span text:style-name="T83">+</text:span><text:span text:style-name="T88">3</text:span><text:tab/><text:span text:style-name="T83">w</text:span><text:span text:style-name="T87">8</text:span><text:span text:style-name="T83">+w</text:span><text:span text:style-name="T84">4</text:span><text:span text:style-name="T83">+</text:span><text:span text:style-name="T87">2</text:span><text:span text:style-name="T83"><text:tab/></text:span><text:span text:style-name="T89">+1/+1 je 3 getötete Urme</text:span></text:p>
      <text:p text:style-name="P16">Lanze<text:tab/><text:tab/><text:tab/><text:tab/><text:tab/><text:tab/><text:tab/><text:span text:style-name="T90">w</text:span>20+w4+2<text:tab/>2w12+w4+2</text:p>
      <text:p text:style-name="P15"><text:span text:style-name="T91">Speer</text:span><text:span text:style-name="T84"><text:tab/><text:tab/><text:tab/><text:tab/><text:tab/><text:tab/><text:tab/>w20+w4+2</text:span><text:span text:style-name="T83"><text:tab/></text:span><text:span text:style-name="T84">w</text:span><text:span text:style-name="T91">8</text:span><text:span text:style-name="T84">+w4+2<text:tab/></text:span><text:span text:style-name="T92">beritten: 2w8+w4+2</text:span></text:p>
      <text:p text:style-name="P17"><text:span text:style-name="T93">unbewaffnet</text:span><text:span text:style-name="T43"><text:tab/><text:tab/><text:tab/><text:tab/><text:tab/><text:tab/></text:span><text:span text:style-name="T94">w20+w</text:span><text:span text:style-name="T95">4</text:span><text:span text:style-name="T94">+2</text:span><text:span text:style-name="T43"><text:tab/></text:span><text:span text:style-name="T93">w3</text:span><text:span text:style-name="T96">+w</text:span><text:span text:style-name="T95">4</text:span><text:span text:style-name="T96">+2<text:tab/></text:span></text:p>
      <text:p text:style-name="P18"><text:span text:style-name="T97">F</text:span><text:span text:style-name="T98">ernkampf</text:span><text:span text:style-name="T99"><text:tab/><text:tab/><text:tab/><text:tab/></text:span><text:span text:style-name="T97">A</text:span><text:span text:style-name="T99">ngriff<text:tab/><text:tab/></text:span><text:span text:style-name="T97">S</text:span><text:span text:style-name="T99">chaden<text:tab/></text:span><text:span text:style-name="T97">R</text:span><text:span text:style-name="T99">eichw</text:span><text:span text:style-name="T100">eite</text:span><text:span text:style-name="T101"> </text:span><text:span text:style-name="T102">(</text:span><text:span text:style-name="T103">−</text:span><text:span text:style-name="T102">/-2 Angr</text:span><text:span text:style-name="T104">iff</text:span><text:span text:style-name="T102">/-w Angr</text:span><text:span text:style-name="T104">iff</text:span><text:span text:style-name="T102">)</text:span><text:span text:style-name="T105"><text:tab/><text:tab/></text:span></text:p>
      <text:p text:style-name="P19"><text:span text:style-name="T106">2</text:span><text:span text:style-name="T43"> </text:span><text:span text:style-name="T106">Grünstein</text:span><text:span text:style-name="T95">w</text:span><text:span text:style-name="T43">urfspeere<text:tab/><text:tab/></text:span><text:span text:style-name="T94">w20+w</text:span><text:span text:style-name="T95">4</text:span><text:span text:style-name="T43"><text:tab/><text:tab/></text:span><text:span text:style-name="T94">w</text:span><text:span text:style-name="T107">7+2</text:span><text:span text:style-name="T94">+w</text:span><text:span text:style-name="T95">4 </text:span><text:span text:style-name="T96">9</text:span><text:span text:style-name="T43">/</text:span><text:span text:style-name="T96">18</text:span><text:span text:style-name="T43">/</text:span><text:span text:style-name="T96">27</text:span></text:p>
      <text:p text:style-name="P19"><text:span text:style-name="T106">2</text:span><text:span text:style-name="T43"> </text:span><text:span text:style-name="T106">Grünstein</text:span><text:span text:style-name="T95">granaten</text:span><text:span text:style-name="T43"><text:tab/><text:tab/></text:span><text:span text:style-name="T94">w20+w</text:span><text:span text:style-name="T95">4</text:span><text:span text:style-name="T43"><text:tab/><text:tab/></text:span><text:span text:style-name="T95">2</text:span><text:span text:style-name="T94">w</text:span><text:span text:style-name="T95">8</text:span><text:span text:style-name="T94">+w</text:span><text:span text:style-name="T95">4</text:span><text:span text:style-name="T43"><text:tab/></text:span><text:span text:style-name="T95">12</text:span><text:span text:style-name="T43">/</text:span><text:span text:style-name="T95">24</text:span><text:span text:style-name="T43">/</text:span><text:span text:style-name="T95">48</text:span><text:span text:style-name="T96"> <text:s/></text:span><text:span text:style-name="T108"><text:s/></text:span><text:span text:style-name="T109">9 m Radius, Reflex&gt;Angriff, 20 fängt</text:span></text:p>
      <text:p text:style-name="P19"><text:span text:style-name="T84">Kurzbogen</text:span><text:tab/><text:tab/><text:tab/><text:tab/><text:span text:style-name="T84">w20+w4<text:tab/><text:tab/>w6+w4<text:tab/>15/30/45<text:tab/>30 Pfeile</text:span></text:p>
      <text:p text:style-name="P20"><text:tab/><text:tab/><text:tab/><text:tab/><text:tab/><text:tab/><text:tab/><text:tab/><text:tab/><text:tab/><text:span text:style-name="T84">ooooo ooooo ooooo ooooo ooooo ooooo</text:span></text:p>
      <text:p text:style-name="P21"/>
      <text:p text:style-name="P22"><text:span text:style-name="T110">A</text:span><text:span text:style-name="T111">usrüstung</text:span><text:tab/><text:tab/><text:tab/><text:tab/><text:tab/><text:tab/><text:tab/><text:tab/><text:tab/> <text:s text:c="6"/><text:span text:style-name="T112">10</text:span><text:span text:style-name="T113">3 </text:span><text:span text:style-name="T114">Gold</text:span><text:span text:style-name="T115"><text:tab/></text:span><text:span text:style-name="T116">7 </text:span><text:span text:style-name="T117">Silber</text:span><text:span text:style-name="T115"><text:tab/></text:span><text:span text:style-name="T116">53 </text:span><text:span text:style-name="T118">Kupfer</text:span></text:p>
      <text:p text:style-name="P23">heiliges Symbol, 2 Fackeln, <text:span text:style-name="T119">Riesen</text:span><text:span text:style-name="T120">s</text:span><text:span text:style-name="T119">chneehase (Reittier), </text:span>Zaumzeug, Dämonenseiden-Umhang, 3 Grünsteinsplitter</text:p>
      <text:p text:style-name="P24"><text:line-break/><text:span text:style-name="T121">Z</text:span><text:span text:style-name="T122">ajac </text:span><text:span text:style-name="T123">(</text:span><text:span text:style-name="T124">R</text:span><text:span text:style-name="T125">iesenschneehase, wie Pony)</text:span></text:p>
      <text:p text:style-name="P25">Ini<text:span text:style-name="T126">tiative</text:span><text:tab/><text:tab/><text:span text:style-name="T99">+1<text:tab/></text:span>Angriff <text:tab/><text:tab/><text:span text:style-name="T127">w20</text:span><text:span text:style-name="T99">-2 </text:span><text:span text:style-name="T127">w</text:span><text:span text:style-name="T99">2</text:span></text:p>
      <text:p text:style-name="P25">RK<text:tab/>11 +3 <text:span text:style-name="T128">=<text:tab/></text:span><text:span text:style-name="T127">14<text:tab/></text:span>Verstärkte Lederrüstung +3/-3 Patzer: w8 (180 Gold)</text:p>
      <text:p text:style-name="P25">TW<text:tab/>w8+2 <text:span text:style-name="T129">=</text:span><text:tab/><text:span text:style-name="T99">11<text:tab/></text:span>Bewegung<text:tab/><text:span text:style-name="T99">12 m</text:span></text:p>
      <text:p text:style-name="P26">Zäh<text:span text:style-name="T129">igkeit</text:span> <text:span text:style-name="T99">+2</text:span><text:tab/><text:tab/>Ref<text:span text:style-name="T129">lex</text:span> <text:span text:style-name="T99">+4<text:tab/></text:span><text:tab/>Will<text:span text:style-name="T129">en</text:span> <text:span text:style-name="T99">+2</text:span><text:tab/>Neutral</text:p>
      <text:p text:style-name="P26"/>
      <text:p text:style-name="P27"><text:span text:style-name="T130">Reiter RK+1, Reiterangriff +1, Hase erschrecken: </text:span><text:span text:style-name="T131">Reiter SK </text:span><text:span text:style-name="T130">10 Geschick (</text:span><text:span text:style-name="T132">ge</text:span><text:span text:style-name="T133">ü</text:span><text:span text:style-name="T132">bt </text:span><text:span text:style-name="T130">+2)</text:span></text:p>
      <text:p text:style-name="P28"><text:span text:style-name="T134"/></text:p>
      <text:p text:style-name="P26"><text:span text:style-name="T134"><text:tab/><text:tab/><text:tab/><text:tab/><text:tab/><text:tab/><text:tab/><text:tab/><text:tab/><text:tab/><text:tab/><text:tab/><text:tab/><text:tab/>Bogdan Hoellenschwert-</text:span><text:span text:style-name="T135">7</text:span><text:span text:style-name="T134">.odt 2023-12-</text:span><text:span text:style-name="T136">20</text:span></text:p>
      <table:table table:name="Tabelle1" table:style-name="Tabelle1">
        <table:table-column table:style-name="Tabelle1.A"/>
        <table:table-column table:style-name="Tabelle1.B"/>
        <table:table-column table:style-name="Tabelle1.C"/>
        <table:table-column table:style-name="Tabelle1.D"/>
        <table:table-column table:style-name="Tabelle1.E"/>
        <table:table-column table:style-name="Tabelle1.F"/>
        <table:table-column table:style-name="Tabelle1.G"/>
        <table:table-column table:style-name="Tabelle1.H"/>
        <table:table-row>
          <table:table-cell table:style-name="Tabelle1.A1" office:value-type="string">
            <text:p text:style-name="P29">Krieger</text:p>
            <text:p text:style-name="P30">Stufe</text:p>
          </table:table-cell>
          <table:table-cell table:style-name="Tabelle1.A1" office:value-type="string">
            <text:p text:style-name="P31"><text:span text:style-name="T137">Helden</text:span>-</text:p>
            <text:p text:style-name="P31">würfel</text:p>
          </table:table-cell>
          <table:table-cell table:style-name="Tabelle1.A1" office:value-type="string">
            <text:p text:style-name="P32"><text:span text:style-name="T138">Volltreffer-würfel</text:span>/Tabelle</text:p>
          </table:table-cell>
          <table:table-cell table:style-name="Tabelle1.A1" office:value-type="string">
            <text:p text:style-name="P31"><text:span text:style-name="T138">Volltr</text:span><text:span text:style-name="T139">effer-</text:span><text:line-break/>bereich</text:p>
          </table:table-cell>
          <table:table-cell table:style-name="Tabelle1.A1" office:value-type="string">
            <text:p text:style-name="P31">Aktions-</text:p>
            <text:p text:style-name="P31">würfel</text:p>
          </table:table-cell>
          <table:table-cell table:style-name="Tabelle1.A1" office:value-type="string">
            <text:p text:style-name="P31">Reflex</text:p>
          </table:table-cell>
          <table:table-cell table:style-name="Tabelle1.A1" office:value-type="string">
            <text:p text:style-name="P31">Zähigkeit</text:p>
          </table:table-cell>
          <table:table-cell table:style-name="Tabelle1.H1" office:value-type="string">
            <text:p text:style-name="P31">Willen</text:p>
          </table:table-cell>
        </table:table-row>
        <table:table-row>
          <table:table-cell table:style-name="Tabelle1.A2" office:value-type="string">
            <text:p text:style-name="P31">1</text:p>
          </table:table-cell>
          <table:table-cell table:style-name="Tabelle1.A2" office:value-type="string">
            <text:p text:style-name="P31">w3</text:p>
          </table:table-cell>
          <table:table-cell table:style-name="Tabelle1.A2" office:value-type="string">
            <text:p text:style-name="P31">w12/III</text:p>
          </table:table-cell>
          <table:table-cell table:style-name="Tabelle1.A2" office:value-type="string">
            <text:p text:style-name="P31">19-20</text:p>
          </table:table-cell>
          <table:table-cell table:style-name="Tabelle1.A2" office:value-type="string">
            <text:p text:style-name="P31">w20</text:p>
          </table:table-cell>
          <table:table-cell table:style-name="Tabelle1.A2" office:value-type="string">
            <text:p text:style-name="P31">+1</text:p>
          </table:table-cell>
          <table:table-cell table:style-name="Tabelle1.A2" office:value-type="string">
            <text:p text:style-name="P31">+1</text:p>
          </table:table-cell>
          <table:table-cell table:style-name="Tabelle1.H2" office:value-type="string">
            <text:p text:style-name="P31">+0</text:p>
          </table:table-cell>
        </table:table-row>
        <table:table-row>
          <table:table-cell table:style-name="Tabelle1.A2" office:value-type="string">
            <text:p text:style-name="P31">2</text:p>
          </table:table-cell>
          <table:table-cell table:style-name="Tabelle1.A2" office:value-type="string">
            <text:p text:style-name="P31">w4</text:p>
          </table:table-cell>
          <table:table-cell table:style-name="Tabelle1.A2" office:value-type="string">
            <text:p text:style-name="P31">w14/III</text:p>
          </table:table-cell>
          <table:table-cell table:style-name="Tabelle1.A2" office:value-type="string">
            <text:p text:style-name="P31">19-20</text:p>
          </table:table-cell>
          <table:table-cell table:style-name="Tabelle1.A2" office:value-type="string">
            <text:p text:style-name="P31">w20</text:p>
          </table:table-cell>
          <table:table-cell table:style-name="Tabelle1.A2" office:value-type="string">
            <text:p text:style-name="P31">+1</text:p>
          </table:table-cell>
          <table:table-cell table:style-name="Tabelle1.A2" office:value-type="string">
            <text:p text:style-name="P31">+1</text:p>
          </table:table-cell>
          <table:table-cell table:style-name="Tabelle1.H2" office:value-type="string">
            <text:p text:style-name="P31">+0</text:p>
          </table:table-cell>
        </table:table-row>
        <table:table-row>
          <table:table-cell table:style-name="Tabelle1.A2" office:value-type="string">
            <text:p text:style-name="P31">3</text:p>
          </table:table-cell>
          <table:table-cell table:style-name="Tabelle1.A2" office:value-type="string">
            <text:p text:style-name="P31">w5</text:p>
          </table:table-cell>
          <table:table-cell table:style-name="Tabelle1.A2" office:value-type="string">
            <text:p text:style-name="P31">w16/IV</text:p>
          </table:table-cell>
          <table:table-cell table:style-name="Tabelle1.A2" office:value-type="string">
            <text:p text:style-name="P31">19-20</text:p>
          </table:table-cell>
          <table:table-cell table:style-name="Tabelle1.A2" office:value-type="string">
            <text:p text:style-name="P31">w20</text:p>
          </table:table-cell>
          <table:table-cell table:style-name="Tabelle1.A2" office:value-type="string">
            <text:p text:style-name="P31">+1</text:p>
          </table:table-cell>
          <table:table-cell table:style-name="Tabelle1.A2" office:value-type="string">
            <text:p text:style-name="P31">+2</text:p>
          </table:table-cell>
          <table:table-cell table:style-name="Tabelle1.H2" office:value-type="string">
            <text:p text:style-name="P31">+1</text:p>
          </table:table-cell>
        </table:table-row>
        <table:table-row>
          <table:table-cell table:style-name="Tabelle1.A2" office:value-type="string">
            <text:p text:style-name="P31">4</text:p>
          </table:table-cell>
          <table:table-cell table:style-name="Tabelle1.A2" office:value-type="string">
            <text:p text:style-name="P31">w6</text:p>
          </table:table-cell>
          <table:table-cell table:style-name="Tabelle1.A2" office:value-type="string">
            <text:p text:style-name="P31">w20/IV</text:p>
          </table:table-cell>
          <table:table-cell table:style-name="Tabelle1.A2" office:value-type="string">
            <text:p text:style-name="P31">19-20</text:p>
          </table:table-cell>
          <table:table-cell table:style-name="Tabelle1.A2" office:value-type="string">
            <text:p text:style-name="P31">w20</text:p>
          </table:table-cell>
          <table:table-cell table:style-name="Tabelle1.A2" office:value-type="string">
            <text:p text:style-name="P31">+2</text:p>
          </table:table-cell>
          <table:table-cell table:style-name="Tabelle1.A2" office:value-type="string">
            <text:p text:style-name="P31">+2</text:p>
          </table:table-cell>
          <table:table-cell table:style-name="Tabelle1.H2" office:value-type="string">
            <text:p text:style-name="P31">+1</text:p>
          </table:table-cell>
        </table:table-row>
        <table:table-row>
          <table:table-cell table:style-name="Tabelle1.A2" office:value-type="string">
            <text:p text:style-name="P31">5</text:p>
          </table:table-cell>
          <table:table-cell table:style-name="Tabelle1.A2" office:value-type="string">
            <text:p text:style-name="P31">w7</text:p>
          </table:table-cell>
          <table:table-cell table:style-name="Tabelle1.A2" office:value-type="string">
            <text:p text:style-name="P31">w24/V</text:p>
          </table:table-cell>
          <table:table-cell table:style-name="Tabelle1.A2" office:value-type="string">
            <text:p text:style-name="P31">18-20</text:p>
          </table:table-cell>
          <table:table-cell table:style-name="Tabelle1.A2" office:value-type="string">
            <text:p text:style-name="P31">w20+w14</text:p>
          </table:table-cell>
          <table:table-cell table:style-name="Tabelle1.A2" office:value-type="string">
            <text:p text:style-name="P31">+2</text:p>
          </table:table-cell>
          <table:table-cell table:style-name="Tabelle1.A2" office:value-type="string">
            <text:p text:style-name="P31">+3</text:p>
          </table:table-cell>
          <table:table-cell table:style-name="Tabelle1.H2" office:value-type="string">
            <text:p text:style-name="P31">+1</text:p>
          </table:table-cell>
        </table:table-row>
        <table:table-row>
          <table:table-cell table:style-name="Tabelle1.A2" office:value-type="string">
            <text:p text:style-name="P31">6</text:p>
          </table:table-cell>
          <table:table-cell table:style-name="Tabelle1.A2" office:value-type="string">
            <text:p text:style-name="P31">w8</text:p>
          </table:table-cell>
          <table:table-cell table:style-name="Tabelle1.A2" office:value-type="string">
            <text:p text:style-name="P31">w30/V</text:p>
          </table:table-cell>
          <table:table-cell table:style-name="Tabelle1.A2" office:value-type="string">
            <text:p text:style-name="P31">18-20</text:p>
          </table:table-cell>
          <table:table-cell table:style-name="Tabelle1.A2" office:value-type="string">
            <text:p text:style-name="P31">w20+w16</text:p>
          </table:table-cell>
          <table:table-cell table:style-name="Tabelle1.A2" office:value-type="string">
            <text:p text:style-name="P31">+2</text:p>
          </table:table-cell>
          <table:table-cell table:style-name="Tabelle1.A2" office:value-type="string">
            <text:p text:style-name="P31">+4</text:p>
          </table:table-cell>
          <table:table-cell table:style-name="Tabelle1.H2" office:value-type="string">
            <text:p text:style-name="P31">+2</text:p>
          </table:table-cell>
        </table:table-row>
        <table:table-row>
          <table:table-cell table:style-name="Tabelle1.A2" office:value-type="string">
            <text:p text:style-name="P31">7</text:p>
          </table:table-cell>
          <table:table-cell table:style-name="Tabelle1.A2" office:value-type="string">
            <text:p text:style-name="P31">w10+1</text:p>
          </table:table-cell>
          <table:table-cell table:style-name="Tabelle1.A2" office:value-type="string">
            <text:p text:style-name="P31">w30/V</text:p>
          </table:table-cell>
          <table:table-cell table:style-name="Tabelle1.A2" office:value-type="string">
            <text:p text:style-name="P31">18-20</text:p>
          </table:table-cell>
          <table:table-cell table:style-name="Tabelle1.A2" office:value-type="string">
            <text:p text:style-name="P31">2w20</text:p>
          </table:table-cell>
          <table:table-cell table:style-name="Tabelle1.A2" office:value-type="string">
            <text:p text:style-name="P31">+3</text:p>
          </table:table-cell>
          <table:table-cell table:style-name="Tabelle1.A2" office:value-type="string">
            <text:p text:style-name="P31">+4</text:p>
          </table:table-cell>
          <table:table-cell table:style-name="Tabelle1.H2" office:value-type="string">
            <text:p text:style-name="P31">+2</text:p>
          </table:table-cell>
        </table:table-row>
        <table:table-row>
          <table:table-cell table:style-name="Tabelle1.A2" office:value-type="string">
            <text:p text:style-name="P31">8</text:p>
          </table:table-cell>
          <table:table-cell table:style-name="Tabelle1.A2" office:value-type="string">
            <text:p text:style-name="P31">w10+2</text:p>
          </table:table-cell>
          <table:table-cell table:style-name="Tabelle1.A2" office:value-type="string">
            <text:p text:style-name="P31">2w20/V</text:p>
          </table:table-cell>
          <table:table-cell table:style-name="Tabelle1.A2" office:value-type="string">
            <text:p text:style-name="P31">18-20</text:p>
          </table:table-cell>
          <table:table-cell table:style-name="Tabelle1.A2" office:value-type="string">
            <text:p text:style-name="P31">2w20</text:p>
          </table:table-cell>
          <table:table-cell table:style-name="Tabelle1.A2" office:value-type="string">
            <text:p text:style-name="P31">+3</text:p>
          </table:table-cell>
          <table:table-cell table:style-name="Tabelle1.A2" office:value-type="string">
            <text:p text:style-name="P31">+5</text:p>
          </table:table-cell>
          <table:table-cell table:style-name="Tabelle1.H2" office:value-type="string">
            <text:p text:style-name="P31">+2</text:p>
          </table:table-cell>
        </table:table-row>
        <table:table-row>
          <table:table-cell table:style-name="Tabelle1.A2" office:value-type="string">
            <text:p text:style-name="P31">9</text:p>
          </table:table-cell>
          <table:table-cell table:style-name="Tabelle1.A2" office:value-type="string">
            <text:p text:style-name="P31">w10+3</text:p>
          </table:table-cell>
          <table:table-cell table:style-name="Tabelle1.A2" office:value-type="string">
            <text:p text:style-name="P31">2w20/V</text:p>
          </table:table-cell>
          <table:table-cell table:style-name="Tabelle1.A2" office:value-type="string">
            <text:p text:style-name="P31">17-20</text:p>
          </table:table-cell>
          <table:table-cell table:style-name="Tabelle1.A2" office:value-type="string">
            <text:p text:style-name="P31">2w20</text:p>
          </table:table-cell>
          <table:table-cell table:style-name="Tabelle1.A2" office:value-type="string">
            <text:p text:style-name="P31">+3</text:p>
          </table:table-cell>
          <table:table-cell table:style-name="Tabelle1.A2" office:value-type="string">
            <text:p text:style-name="P31">+5</text:p>
          </table:table-cell>
          <table:table-cell table:style-name="Tabelle1.H2" office:value-type="string">
            <text:p text:style-name="P31">+3</text:p>
          </table:table-cell>
        </table:table-row>
        <table:table-row>
          <table:table-cell table:style-name="Tabelle1.A2" office:value-type="string">
            <text:p text:style-name="P31">10</text:p>
          </table:table-cell>
          <table:table-cell table:style-name="Tabelle1.A2" office:value-type="string">
            <text:p text:style-name="P31">w10+4</text:p>
          </table:table-cell>
          <table:table-cell table:style-name="Tabelle1.A2" office:value-type="string">
            <text:p text:style-name="P31">2w20/V</text:p>
          </table:table-cell>
          <table:table-cell table:style-name="Tabelle1.A2" office:value-type="string">
            <text:p text:style-name="P31">17-20</text:p>
          </table:table-cell>
          <table:table-cell table:style-name="Tabelle1.A2" office:value-type="string">
            <text:p text:style-name="P31">2w20+w14</text:p>
          </table:table-cell>
          <table:table-cell table:style-name="Tabelle1.A2" office:value-type="string">
            <text:p text:style-name="P31">+4</text:p>
          </table:table-cell>
          <table:table-cell table:style-name="Tabelle1.A2" office:value-type="string">
            <text:p text:style-name="P31">+6</text:p>
          </table:table-cell>
          <table:table-cell table:style-name="Tabelle1.H2" office:value-type="string">
            <text:p text:style-name="P31">+3</text:p>
          </table:table-cell>
        </table:table-row>
      </table:table>
      <text:p text:style-name="P33"/>
      <text:p text:style-name="P34"><text:span text:style-name="T140">2H:<text:tab/></text:span><text:span text:style-name="T141">Reiterl</text:span><text:span text:style-name="T142">anze </text:span><text:span text:style-name="T143">2</text:span><text:span text:style-name="T142">w12, </text:span><text:span text:style-name="T144">Stangenwaffe </text:span><text:span text:style-name="T142">w10</text:span><text:span text:style-name="T144">, </text:span><text:span text:style-name="T141">Zweihandschwert w10, Kriegsaxt w10</text:span></text:p>
      <text:p text:style-name="P35"><text:span text:style-name="T140">1H:<text:tab/></text:span><text:span text:style-name="T141">Langs</text:span><text:span text:style-name="T145">chwert </text:span><text:span text:style-name="T141">w8, </text:span><text:span text:style-name="T144">Kriegshammer </text:span><text:span text:style-name="T142">w8</text:span><text:span text:style-name="T144">, </text:span><text:span text:style-name="T145">Speer </text:span><text:span text:style-name="T142">w</text:span><text:span text:style-name="T146">8</text:span><text:span text:style-name="T142"> </text:span><text:span text:style-name="T147">3/6/9</text:span><text:span text:style-name="T145">,</text:span></text:p>
      <text:p text:style-name="P36"><text:span text:style-name="T141"><text:tab/>Kurzschwert </text:span><text:span text:style-name="T142">w6</text:span><text:span text:style-name="T144">, </text:span><text:span text:style-name="T141">Handa</text:span><text:span text:style-name="T144">xt </text:span><text:span text:style-name="T142">w6 </text:span><text:span text:style-name="T147">3/6/9</text:span><text:span text:style-name="T144">, Streitkolben </text:span><text:span text:style-name="T142">w6</text:span><text:span text:style-name="T144">, Flegel </text:span><text:span text:style-name="T142">w6</text:span><text:span text:style-name="T144">,</text:span></text:p>
      <text:p text:style-name="P36"><text:span text:style-name="T144"><text:tab/>Knüppel </text:span><text:span text:style-name="T142">w4</text:span><text:span text:style-name="T144">, Stab </text:span><text:span text:style-name="T148">w4, </text:span><text:span text:style-name="T149">D</text:span><text:span text:style-name="T144">olch </text:span><text:span text:style-name="T148">w4 <text:s/></text:span><text:span text:style-name="T147">3/6/9</text:span></text:p>
      <text:p text:style-name="P37">Fernkampf:</text:p>
      <text:p text:style-name="P38"><text:span text:style-name="T150">2H:<text:tab/></text:span>Armbrust <text:s text:c="2"/><text:span text:style-name="T151">w6 </text:span><text:span text:style-name="T152">24/48/72</text:span>,<text:tab/><text:span text:style-name="T153">Langb</text:span><text:span text:style-name="T154">ogen </text:span><text:span text:style-name="T151">w6 </text:span><text:span text:style-name="T152">21/42/63</text:span><text:span text:style-name="T154">,<text:tab/></text:span><text:span text:style-name="T153">Kurzbogen w6 </text:span><text:span text:style-name="T152">15/30/45</text:span></text:p>
      <text:p text:style-name="P39"><text:span text:style-name="T150">1H:<text:tab/></text:span>Wurfspeer <text:span text:style-name="T155">w6 </text:span><text:span text:style-name="T156">9</text:span><text:span text:style-name="T155">/</text:span><text:span text:style-name="T156">18</text:span><text:span text:style-name="T155">/</text:span><text:span text:style-name="T156">27</text:span>,<text:tab/><text:span text:style-name="T154">Schleuder <text:s text:c="2"/></text:span><text:span text:style-name="T151">w4 </text:span><text:span text:style-name="T152">12</text:span><text:span text:style-name="T151">/</text:span><text:span text:style-name="T152">24</text:span><text:span text:style-name="T151">/</text:span><text:span text:style-name="T152">48</text:span><text:span text:style-name="T154">,<text:tab/></text:span>Wurfpfeil <text:s text:c="2"/><text:span text:style-name="T151">w4 </text:span><text:span text:style-name="T152">6/12/18</text:span></text:p>
      <text:p text:style-name="P40"/>
      <text:p text:style-name="P41"><text:span text:style-name="T157">Lieblingswaffe: </text:span><text:span text:style-name="T158">darf eine auswählen, Glücks-</text:span><text:span text:style-name="T159">Modifikator</text:span><text:span text:style-name="T158"> </text:span><text:span text:style-name="T160">(fest) </text:span><text:span text:style-name="T158">addiert</text:span><text:span text:style-name="T161"> </text:span></text:p>
      <text:p text:style-name="P41"><text:span text:style-name="T161"/></text:p>
      <text:p text:style-name="P42">bestandene Abenteuer</text:p>
      <text:p text:style-name="P43"><text:span text:style-name="T162">Unter dem Messingbrunnen<text:tab/><text:tab/></text:span><text:span text:style-name="T163">0<text:tab/></text:span><text:span text:style-name="T164">Höllenschwert</text:span></text:p>
      <text:p text:style-name="P44"><text:span text:style-name="T161">I</text:span><text:span text:style-name="T162">nvasion vom Purpurplaneten<text:tab/><text:tab/>1<text:tab/></text:span><text:span text:style-name="T164">Todesurmzahnschwert, Grünstein </text:span></text:p>
      <text:p text:style-name="P45">Nacht der Moorbestie<text:tab/><text:tab/><text:tab/><text:tab/>1<text:tab/></text:p>
      <text:p text:style-name="P46"><text:span text:style-name="T162">Schatten der Schnabelmenschen<text:tab/><text:tab/>2<text:tab/></text:span><text:span text:style-name="T164">Krokorüstung </text:span></text:p>
      <text:p text:style-name="P44"><text:span text:style-name="T162">Schnelle Schlitten für die Götter<text:tab/><text:tab/>2<text:tab/></text:span><text:span text:style-name="T164">Riesenschneehase</text:span></text:p>
      <text:p text:style-name="P47">Patzer <text:span text:style-name="T165">w4-w16</text:span></text:p>
      <text:p text:style-name="P48">0-<text:tab/>Du verfehlst dein Ziel, verursachst aber keinen anderen Schaden.</text:p>
      <text:p text:style-name="P48">1<text:tab/>Dein Schlag macht dich zum Gespött der Gruppe, verursacht aber keinen</text:p>
      <text:p text:style-name="P48"><text:tab/>Schaden.</text:p>
      <text:p text:style-name="P48">2<text:tab/>Du stolperst, kannst dich aber durch einen Reflexwurf mit Schwierigkeit 10</text:p>
      <text:p text:style-name="P48"><text:tab/>retten; andernfalls musst du die nächste Runde liegend verbringen.</text:p>
      <text:p text:style-name="P48">3<text:tab/>Deine Waffe löst sich aus deiner Hand. Du greifst schnell um, bekommst</text:p>
      <text:p text:style-name="P48"><text:tab/>die Waffe aber nicht richtig zu fassen. <text:span text:style-name="T166">N</text:span>ächste<text:span text:style-name="T166">r</text:span> Angriff -2.</text:p>
      <text:p text:style-name="P48">4<text:tab/>Deine Waffe ist beschädigt: Eine Bogensehne reißt, ein Schwertgriff fällt</text:p>
      <text:p text:style-name="P48"><text:tab/>ab oder ein Schussmechanismu<text:span text:style-name="T167">s</text:span> klemmt. Die Waffe kann mit 10 Minuten</text:p>
      <text:p text:style-name="P48"><text:tab/>Arbeit repariert werden, ist aber vorerst nutzlos.</text:p>
      <text:p text:style-name="P48">5<text:tab/>Du stolperst, fällst und verschwendest diese Aktion. Du liegst am Boden</text:p>
      <text:p text:style-name="P48"><text:tab/>und musst eine Aktion nutzen, um in der nächsten Runde aufzustehen.</text:p>
      <text:p text:style-name="P48">6<text:tab/>Deine Waffe verheddert sich in deiner Rüstung. Du musst die nächste</text:p>
      <text:p text:style-name="P48"><text:tab/>Runde nutzen, um sie zu entwirren. Zusätzlich wird dein Rüstungsbonus</text:p>
      <text:p text:style-name="P48"><text:tab/>um 1 reduziert, bis du 10 Minuten <text:span text:style-name="T166">lang die Rüstung in Ordnung bringst</text:span>.</text:p>
      <text:p text:style-name="P48">7<text:tab/>Du lässt deine Waffe fallen. Du musst sie aufheben oder bei deiner</text:p>
      <text:p text:style-name="P48"><text:tab/>nächsten Aktion eine neue ziehen.</text:p>
      <text:p text:style-name="P48">8<text:tab/>Du schlägst versehentlich deine Waffe gegen einen festen, unnachgiebigen</text:p>
      <text:p text:style-name="P48"><text:tab/>Gegenstand (Stein, <text:span text:style-name="T168">Mau</text:span>er, Boden). Gewöhnliche Waffen sind ruiniert,</text:p>
      <text:p text:style-name="P48"><text:tab/>magische Waffen sind nicht betroffen.</text:p>
      <text:p text:style-name="P48">9<text:tab/>Du stolperst, was eine große Lücke in deiner Verteidigung öffnet. Der</text:p>
      <text:p text:style-name="P48"><text:tab/>nächste Gegner, der dich angreift, erhält einen Bonus von +2 auf seinen</text:p>
      <text:p text:style-name="P48"><text:tab/>Angriffswurf.</text:p>
      <text:p text:style-name="P48">10<text:tab/>Du hättest deine Rüstung in Schuss halten sollen! Die Gelenke deiner</text:p>
      <text:p text:style-name="P48"><text:tab/>Rüstung verklemmen und du bleibst an Ort und Stelle stehen. Für <text:span text:style-name="T168">w</text:span>3</text:p>
      <text:p text:style-name="P48"><text:tab/>Runden kannst du dich nicht bewegen oder angreifen. Ungerüstete</text:p>
      <text:p text:style-name="P48"><text:tab/>Charaktere sind davon nicht betroffen.</text:p>
      <text:p text:style-name="P48">11<text:tab/>Dein wilder Schwung lässt dich aus dem Gleichgewicht geraten. Du</text:p>
      <text:p text:style-name="P48"><text:tab/>erhältst einen Malus von -4 auf deinen nächsten Angriffswurf.</text:p>
      <text:p text:style-name="P48">12<text:tab/>Du schlägst versehentlich nach einem zufällig bestimmten Gefährten in</text:p>
      <text:p text:style-name="P48"><text:tab/>Reichweite. Wiederhole deinen Angriffswurf, aber nun gegen diesen</text:p>
      <text:p text:style-name="P48"><text:tab/>Gefährten.</text:p>
      <text:p text:style-name="P49">13<text:tab/>Du stolperst übel und fällst hart: w3 Schaden und du liegst am Boden </text:p>
      <text:p text:style-name="P49">14<text:tab/>Du rutschst aus und fällst auf den Rücken. <text:s/>Du musst die nächste Runde im </text:p>
      <text:p text:style-name="P49"><text:tab/>Liegen kämpfen (-1w/+2), bevor du dich aufrichten kannst.</text:p>
      <text:p text:style-name="P49">15<text:tab/>Du schaffst es irgendwie dich <text:span text:style-name="T166">mit dem Angriff </text:span>selbst zu verletzen.</text:p>
      <text:p text:style-name="P49">16+<text:tab/>Du triffst dich versehentlich selbst und erhältst Schaden+1. <text:span text:style-name="T166">Außerdem</text:span></text:p>
      <text:p text:style-name="P49"><text:span text:style-name="T43"><text:tab/>fällst du auf den Rücken und kannst </text:span><text:span text:style-name="T169">nur</text:span><text:span text:style-name="T43"> </text:span><text:span text:style-name="T169">mit </text:span><text:span text:style-name="T43">Geschick 16 </text:span><text:span text:style-name="T169">aufstehen</text:span><text:span text:style-name="T43">.</text:span></text:p>
      <text:p text:style-name="P50" loext:marker-style-name="T170"/>
      <text:p text:style-name="P51" loext:marker-style-name="T43"><text:span text:style-name="T170">Volltreffer Tabelle III für Kleriker, Hobbits, Krieger (1-2) und Zwerge (1-3)</text:span></text:p>
      <text:p text:style-name="P52" loext:marker-style-name="T43"><text:span text:style-name="T171">0-<text:tab/>Blinde Kampfwut! +2w8 Schaden, aber auch w4 Schaden für deinen nächsten</text:span></text:p>
      <text:p text:style-name="P52" loext:marker-style-name="T43"><text:span text:style-name="T171"><text:tab/>Gefährten.# [Kampfwut: +w12 Schaden je PER oder INT]</text:span></text:p>
      <text:p text:style-name="P52" loext:marker-style-name="T43"><text:span text:style-name="T171">1<text:tab/>Kraftvoller Schlag: +w6 Schaden.</text:span></text:p>
      <text:p text:style-name="P52" loext:marker-style-name="T43"><text:span text:style-name="T171">2<text:tab/>Angriff wirft den Gegner zu Boden (Gegner am Boden: +2).</text:span></text:p>
      <text:p text:style-name="P52" loext:marker-style-name="T43"><text:span text:style-name="T171">3<text:tab/>Gegner läuft genau in den Schlag: +w8 Schaden.</text:span></text:p>
      <text:p text:style-name="P52" loext:marker-style-name="T43"><text:span text:style-name="T171">4<text:tab/>Schlag lässt den Gegner in die Knie gehen. Greife gleich nochmal an.</text:span></text:p>
      <text:p text:style-name="P52" loext:marker-style-name="T43"><text:span text:style-name="T171">5<text:tab/>Nase explodiert in Wolke von Blut: +w6 Schaden, w4 Runden ohne Geruch</text:span></text:p>
      <text:p text:style-name="P52" loext:marker-style-name="T43"><text:span text:style-name="T171">6<text:tab/>Brutaler Treffer, mehrere Rippen gebrochen! +w8 Schaden.</text:span></text:p>
      <text:p text:style-name="P52" loext:marker-style-name="T43"><text:span text:style-name="T171">7<text:tab/>Treffer auf die Hand! Seine Waffe fliegt w6+1,5 m weit weg.</text:span></text:p>
      <text:p text:style-name="P52" loext:marker-style-name="T43"><text:span text:style-name="T171">8<text:tab/>Schlag streift den Kopf! +1w6 Schaden und er ist für 6 Tage taub.</text:span></text:p>
      <text:p text:style-name="P52" loext:marker-style-name="T43"><text:span text:style-name="T171">9<text:tab/>Oberschenkelhalsknochen zerschmettert! +2w6 Schaden und -3 m</text:span></text:p>
      <text:p text:style-name="P52" loext:marker-style-name="T43"><text:span text:style-name="T171"><text:tab/>Bewegung bis geheilt.</text:span></text:p>
      <text:p text:style-name="P52" loext:marker-style-name="T43"><text:span text:style-name="T171">10<text:tab/>Du zerschmetterst die Waffe des Gegners, Metallsplitter fliegen umher.</text:span></text:p>
      <text:p text:style-name="P52" loext:marker-style-name="T43"><text:span text:style-name="T171">11<text:tab/>Bauchtreffer verursacht starke Blutung. Ohne Heilung in w5 Runden tot.</text:span></text:p>
      <text:p text:style-name="P52" loext:marker-style-name="T43"><text:span text:style-name="T171">12<text:tab/>Treffer auf die Schläfe! Zähigkeit 10 + deine Stufe oder er wird bewusstlos.</text:span></text:p>
      <text:p text:style-name="P52" loext:marker-style-name="T43"><text:span text:style-name="T171">13<text:tab/>Unterkiefer gebrochen! Blut und Zähne fliegen umher: +w8 Schaden</text:span></text:p>
      <text:p text:style-name="P52" loext:marker-style-name="T43"><text:span text:style-name="T171">14<text:tab/>Körpertreffer! +2w8 Schaden</text:span></text:p>
      <text:p text:style-name="P52" loext:marker-style-name="T43"><text:span text:style-name="T171">15<text:tab/>Schulter ausgerenkt: +w8 Schaden und der Schildarm hängt kraftlos herab</text:span></text:p>
      <text:p text:style-name="P52" loext:marker-style-name="T43"><text:span text:style-name="T171">16<text:tab/>Schlag zerschmettert die Waffenhand: -4 auf alle Angriffswürfe</text:span></text:p>
      <text:p text:style-name="P52" loext:marker-style-name="T43"><text:span text:style-name="T171">17<text:tab/>Schlag schmettert Gegner zu Boden: greife gleich nochmal an.</text:span></text:p>
      <text:p text:style-name="P52" loext:marker-style-name="T43"><text:span text:style-name="T171">18<text:tab/>Stirn getroffen, graue Pampe rinnt herab. +w8 Schaden, -w4 Intelligenz und</text:span></text:p>
      <text:p text:style-name="P52" loext:marker-style-name="T43"><text:span text:style-name="T171"><text:tab/>-w4 Persönlichkeit</text:span></text:p>
      <text:p text:style-name="P52" loext:marker-style-name="T43"><text:span text:style-name="T171">19<text:tab/>Brustkorb getroffen: +2w8 Schaden</text:span></text:p>
      <text:p text:style-name="P52" loext:marker-style-name="T43"><text:span text:style-name="T171">20<text:tab/>Brust getroffen: +w8 Schaden und Betäubung für w3 Runden.</text:span></text:p>
      <text:p text:style-name="P52" loext:marker-style-name="T43"><text:span text:style-name="T171">21<text:tab/>Bein zertrümmert: +2w6 Schaden, halbe Bewegung. Greife gleich nochmal an.</text:span></text:p>
      <text:p text:style-name="P52" loext:marker-style-name="T43"><text:span text:style-name="T171">22<text:tab/>Waffenarm zertrümmert! Arm nicht mehr benutzbar, Waffe am Boden.</text:span></text:p>
      <text:p text:style-name="P52" loext:marker-style-name="T43"><text:span text:style-name="T171">23<text:tab/>Loch im Kopf: +2w8 Schaden, -w4 Intelligenz und -w4 Persönlichkeit.</text:span></text:p>
      <text:p text:style-name="P52" loext:marker-style-name="T43"><text:span text:style-name="T171">24<text:tab/>Volltreffer auf Kehlkopf: +2w8 Schaden und stolpert für w4 Runden umher.</text:span></text:p>
      <text:p text:style-name="P52" loext:marker-style-name="T43"><text:span text:style-name="T171">25<text:tab/>Rippen durch die Lunge getrieben: Gegner verliert 50% der LP und kotzt Blut.</text:span></text:p>
      <text:p text:style-name="P52" loext:marker-style-name="T43"><text:span text:style-name="T171">26<text:tab/>Gesicht zerschmettert, Augen zerstört: +2w8 Schaden und Gegner ist blind.</text:span></text:p>
      <text:p text:style-name="P52" loext:marker-style-name="T43"><text:span text:style-name="T171">27<text:tab/>Volltreffer auf Brust: +3w8 Schaden und Zähigkeit 15 + deine Stufe oder</text:span></text:p>
      <text:p text:style-name="P52" loext:marker-style-name="T43"><text:span text:style-name="T171"><text:tab/>bewusstlos</text:span></text:p>
      <text:p text:style-name="P52" loext:marker-style-name="T43"><text:span text:style-name="T171">28+ Wirbelsäulentreffer: +3w8 Schaden und Zähigkeit 15 + deine Stufe oder</text:span></text:p>
      <text:p text:style-name="P52" loext:marker-style-name="T43"><text:span text:style-name="T171"><text:tab/>gelähmt</text:span></text:p>
      <text:p text:style-name="P53" loext:marker-style-name="T171"/>
      <text:p text:style-name="P50" loext:marker-style-name="T170"/>
      <text:p text:style-name="P51" loext:marker-style-name="T43"><text:span text:style-name="T170">Volltreffer Tabelle IV für Krieger (3-4) und Zwerge (4+)</text:span></text:p>
      <text:p text:style-name="P52" loext:marker-style-name="T43"><text:span text:style-name="T171">0-<text:tab/>Blinde Kampfwut: +2w8 Schaden, aber w4 Schaden für deinen nächsten</text:span></text:p>
      <text:p text:style-name="P52" loext:marker-style-name="T43"><text:span text:style-name="T171"><text:tab/>Gefährten.# [Kampfwut: +w12 Schaden je PER oder INT]</text:span></text:p>
      <text:p text:style-name="P52" loext:marker-style-name="T43"><text:span text:style-name="T171">1<text:tab/>Herkules wäre stolz: +2w12 Schaden</text:span></text:p>
      <text:p text:style-name="P52" loext:marker-style-name="T43"><text:span text:style-name="T171">2<text:tab/>Waffenhand amputiert: +w12 Schaden</text:span></text:p>
      <text:p text:style-name="P52" loext:marker-style-name="T43"><text:span text:style-name="T171">3<text:tab/>Gegner zu Boden geschmettert: +w12 Schaden und greife den Gegner am</text:span></text:p>
      <text:p text:style-name="P52" loext:marker-style-name="T43"><text:span text:style-name="T171"><text:tab/>Boden gleich nochmal an (+2).</text:span></text:p>
      <text:p text:style-name="P52" loext:marker-style-name="T43"><text:span text:style-name="T171">4<text:tab/>Hammerschlag treibt Nasenrücken ins Gehirn: +w12 Schaden und -w6 INT</text:span></text:p>
      <text:p text:style-name="P52" loext:marker-style-name="T43"><text:span text:style-name="T171">5<text:tab/>Waffe zerschmettert oder w12 Schaden falls Gegner keine Waffe hat. *</text:span></text:p>
      <text:p text:style-name="P52" loext:marker-style-name="T43"><text:span text:style-name="T171">6<text:tab/>Brustbein zerschmettert: Zähigkeit 15 + deine Stufe oder bewusstlos.</text:span></text:p>
      <text:p text:style-name="P52" loext:marker-style-name="T43"><text:span text:style-name="T171">7<text:tab/>Treffer treibt Gegner zurück: +2w12 Schaden, Gegner verliert nächsten Angriff.</text:span></text:p>
      <text:p text:style-name="P52" loext:marker-style-name="T43"><text:span text:style-name="T171">8<text:tab/>Betäubender Schlag! +w8 Schaden und greife gleich nochmal an.</text:span></text:p>
      <text:p text:style-name="P52" loext:marker-style-name="T43"><text:span text:style-name="T171">9<text:tab/>Kehlkopftreffer: +2w12 Schaden und der Gegner ist für w4 Wochen stumm</text:span></text:p>
      <text:p text:style-name="P52" loext:marker-style-name="T43"><text:span text:style-name="T171">10<text:tab/>Schläfentreffer: Zähigkeit 15 + deine Stufe oder w4 Runden blind.</text:span></text:p>
      <text:p text:style-name="P52" loext:marker-style-name="T43"><text:span text:style-name="T171">11<text:tab/>Gesicht zu Matsch geschlagen: +2w12 Schaden kann keine harten Konsonanten</text:span></text:p>
      <text:p text:style-name="P52" loext:marker-style-name="T43"><text:span text:style-name="T171"><text:tab/>mehr artikulieren.</text:span></text:p>
      <text:p text:style-name="P52" loext:marker-style-name="T43"><text:span text:style-name="T171">12<text:tab/>Du siehst rot: +1w12 Schaden und du wirst von Kampfwut überwältigt.#</text:span></text:p>
      <text:p text:style-name="P52" loext:marker-style-name="T43"><text:span text:style-name="T171">13<text:tab/>Unterkiefer gebrochen! Blut und Zähne fliegen umher: +w8 Schaden.</text:span></text:p>
      <text:p text:style-name="P52" loext:marker-style-name="T43"><text:span text:style-name="T171">14<text:tab/>Körpertreffer püriert kleinere Organe: +2w12 Schaden.</text:span></text:p>
      <text:p text:style-name="P52" loext:marker-style-name="T43"><text:span text:style-name="T171">15<text:tab/>Gegner liegt in seinem Blut und krümmt sich für w4 Runden am Boden.</text:span></text:p>
      <text:p text:style-name="P52" loext:marker-style-name="T43"><text:span text:style-name="T171">16<text:tab/>Wuchtschlag! +2w12 Schaden, verliert Schild oder ist für w4 Runden betäubt.</text:span></text:p>
      <text:p text:style-name="P52" loext:marker-style-name="T43"><text:span text:style-name="T171">17<text:tab/>Kniescheibe explodiert: +2w12 Schaden, kann nicht mehr laufen und greife</text:span></text:p>
      <text:p text:style-name="P52" loext:marker-style-name="T43"><text:span text:style-name="T171"><text:tab/>gleich nochmal an.</text:span></text:p>
      <text:p text:style-name="P52" loext:marker-style-name="T43"><text:span text:style-name="T171">18<text:tab/>Vorderhirn weg: +w12 Schaden, w4 Runden betäubt und Zähigkeit 15 + deine</text:span></text:p>
      <text:p text:style-name="P52" loext:marker-style-name="T43"><text:span text:style-name="T171"><text:tab/>Stufe oder er verliert sein Gedächtnis.</text:span></text:p>
      <text:p text:style-name="P52" loext:marker-style-name="T43"><text:span text:style-name="T171">19<text:tab/>Waffenarm ins eigene Gesicht getrieben: Dreifacher Schaden und ist für w4</text:span></text:p>
      <text:p text:style-name="P52" loext:marker-style-name="T43"><text:span text:style-name="T171"><text:tab/>Runden betäubt.</text:span></text:p>
      <text:p text:style-name="P52" loext:marker-style-name="T43"><text:span text:style-name="T171">20<text:tab/>Wirbelsäulentreffer: +3w12 Schaden und Zähigkeit 15 + deine Stufe oder er ist</text:span></text:p>
      <text:p text:style-name="P52" loext:marker-style-name="T43"><text:span text:style-name="T171"><text:tab/>gelähmt.</text:span></text:p>
      <text:p text:style-name="P52" loext:marker-style-name="T43"><text:span text:style-name="T171">21<text:tab/>Organe zertrümmert! Gegner stirbt in w8 Runden.</text:span></text:p>
      <text:p text:style-name="P52" loext:marker-style-name="T43"><text:span text:style-name="T171">22<text:tab/>Gegner ausgeweidet, Innereien liegen auf dem Boden: stirbt in w6 Runden.</text:span></text:p>
      <text:p text:style-name="P52" loext:marker-style-name="T43"><text:span text:style-name="T171">23<text:tab/>Treffer ins Herz: +3w12 Schaden und Zähigkeit 15 + deine Stufe oder er stirbt.</text:span></text:p>
      <text:p text:style-name="P52" loext:marker-style-name="T43"><text:span text:style-name="T171">24+ Schädel platzt wie eine Melone: +3w12 Schaden und Zähigkeit 20 + deine Stufe</text:span></text:p>
      <text:p text:style-name="P52" loext:marker-style-name="T43"><text:span text:style-name="T171"><text:tab/>oder er stirbt in w3 Runden.</text:span></text:p>
      <text:p text:style-name="P53" loext:marker-style-name="T171"/>
      <text:p text:style-name="P50" loext:marker-style-name="T170"/>
      <text:p text:style-name="P51" loext:marker-style-name="T43"><text:span text:style-name="T170">Volltreffer Tabelle V für Krieger (5+) und Zwerge (6+)</text:span></text:p>
      <text:p text:style-name="P52" loext:marker-style-name="T43"><text:span text:style-name="T171">0-<text:tab/>Blinde Kampfwut: +3w8 Schaden, aber auch w4 Schaden für deinen nächsten</text:span></text:p>
      <text:p text:style-name="P52" loext:marker-style-name="T43"><text:span text:style-name="T171"><text:tab/>Gefährten.# [Kampfwut: +w12 Schaden je PER oder INT]</text:span></text:p>
      <text:p text:style-name="P52" loext:marker-style-name="T43"><text:span text:style-name="T171">1<text:tab/>Waffe zerschmettert oder 3w12 Schaden wenn Gegner keine Waffe hat.*</text:span></text:p>
      <text:p text:style-name="P52" loext:marker-style-name="T43"><text:span text:style-name="T171">2<text:tab/>Wütender Angriff: Gegner wird w3 m zurückgetrieben und andere Gegner</text:span></text:p>
      <text:p text:style-name="P52" loext:marker-style-name="T43"><text:span text:style-name="T171"><text:tab/>treffen versehentlich ihn.</text:span></text:p>
      <text:p text:style-name="P52" loext:marker-style-name="T43"><text:span text:style-name="T171">3<text:tab/>Ohr zu Brei geschlagen: +w12 Schaden und Gegner ist taub.</text:span></text:p>
      <text:p text:style-name="P52" loext:marker-style-name="T43"><text:span text:style-name="T171">4<text:tab/>Magentreffer: Zähigkeit 20 + deine Stufe oder er kotzt für 2 Runden.</text:span></text:p>
      <text:p text:style-name="P52" loext:marker-style-name="T43"><text:span text:style-name="T171">5<text:tab/>Gegner wirft Waffe weg und winselt um Gnade: +w12 Schaden und greife</text:span></text:p>
      <text:p text:style-name="P52" loext:marker-style-name="T43"><text:span text:style-name="T171"><text:tab/>gleich nochmal an.</text:span></text:p>
      <text:p text:style-name="P52" loext:marker-style-name="T43"><text:span text:style-name="T171">6<text:tab/>Kopf skalpiert! Blut läuft übers Gesicht und Gegner ist blind bis geheilt.</text:span></text:p>
      <text:p text:style-name="P52" loext:marker-style-name="T43"><text:span text:style-name="T171">7<text:tab/>Gegner durch deine Waffe behindert: RK-6 und greife gleich nochmal an.</text:span></text:p>
      <text:p text:style-name="P52" loext:marker-style-name="T43"><text:span text:style-name="T171">8<text:tab/>Du siehst rot: +w12 Schaden und du wirst von Kampfwut überwältigt.#</text:span></text:p>
      <text:p text:style-name="P52" loext:marker-style-name="T43"><text:span text:style-name="T171">9<text:tab/>Kehlkopftreffer: +2w12 Schaden und der Gegner ist für w4 Wochen stumm.</text:span></text:p>
      <text:p text:style-name="P52" loext:marker-style-name="T43"><text:span text:style-name="T171">10<text:tab/>Schläfentreffer: Zähigkeit 15 + deine Stufe oder er ist für w4 Runden blind.</text:span></text:p>
      <text:p text:style-name="P52" loext:marker-style-name="T43"><text:span text:style-name="T171">11<text:tab/>Gesicht zu Matsch geschlagen: +2w12 Schaden und er kann keine harten</text:span></text:p>
      <text:p text:style-name="P52" loext:marker-style-name="T43"><text:span text:style-name="T171"><text:tab/>Konsonanten mehr artikulieren.</text:span></text:p>
      <text:p text:style-name="P52" loext:marker-style-name="T43"><text:span text:style-name="T171">12<text:tab/>Du siehst rot: +w12 Schaden und du wirst von Kampfwut überwältigt.#</text:span></text:p>
      <text:p text:style-name="P52" loext:marker-style-name="T43"><text:span text:style-name="T171">13-14 Treffer treibt Waffenarm ins Gesicht: Vierfacher Schaden und Gegner lässt</text:span></text:p>
      <text:p text:style-name="P52" loext:marker-style-name="T43"><text:span text:style-name="T171"><text:tab/>Waffe fallen.</text:span></text:p>
      <text:p text:style-name="P52" loext:marker-style-name="T43"><text:span text:style-name="T171">15<text:tab/>Wuchtschlag: +2w12 Schaden und Gegner verliert Schild oder Zähigkeit</text:span></text:p>
      <text:p text:style-name="P52" loext:marker-style-name="T43"><text:span text:style-name="T171"><text:tab/>20+deine Stufe um nicht bewusstlos zu werden.</text:span></text:p>
      <text:p text:style-name="P52" loext:marker-style-name="T43"><text:span text:style-name="T171">16<text:tab/>Wirbelsäule gestaucht: Gegner wird 15 cm kleiner und RK-4</text:span></text:p>
      <text:p text:style-name="P52" loext:marker-style-name="T43"><text:span text:style-name="T171">17<text:tab/>Gegner ausgeweidet, Innereien liegen auf dem Boden! Gegner stirbt.</text:span></text:p>
      <text:p text:style-name="P52" loext:marker-style-name="T43"><text:span text:style-name="T171">18<text:tab/>Gesicht zerschmettert: Gegner ist blind (RK-2) und taub und kann nur noch</text:span></text:p>
      <text:p text:style-name="P52" loext:marker-style-name="T43"><text:span text:style-name="T171"><text:tab/>gurgelnde Geräusche machen</text:span></text:p>
      <text:p text:style-name="P52" loext:marker-style-name="T43"><text:span text:style-name="T171">19<text:tab/>Schädeldecke entfernt: Gegner stirbt in 3w3 Runden.</text:span></text:p>
      <text:p text:style-name="P52" loext:marker-style-name="T43"><text:span text:style-name="T171">20<text:tab/>Schildarm abgeschlagen: +2w12 Schaden, ab heute nur noch Einhandwaffen.</text:span></text:p>
      <text:p text:style-name="P52" loext:marker-style-name="T43"><text:span text:style-name="T171">21<text:tab/>Eleganter Doppelschlag: +3w12 Schaden, falls Gegner stirbt greife einen</text:span></text:p>
      <text:p text:style-name="P52" loext:marker-style-name="T43"><text:span text:style-name="T171"><text:tab/>zweiten innerhalb 3 m an.</text:span></text:p>
      <text:p text:style-name="P52" loext:marker-style-name="T43"><text:span text:style-name="T171">22<text:tab/>Bein amputiert: +2w12 Schaden, Gegner jault w4 Runden vor Schmerzen, kann</text:span></text:p>
      <text:p text:style-name="P52" loext:marker-style-name="T43"><text:span text:style-name="T171"><text:tab/>nicht mehr laufen.</text:span></text:p>
      <text:p text:style-name="P52" loext:marker-style-name="T43"><text:span text:style-name="T171">23<text:tab/>Schädeltreffer: w4+1 Runden betäubt (+1w), -w12 Intelligenz und greife gleich</text:span></text:p>
      <text:p text:style-name="P52" loext:marker-style-name="T43"><text:span text:style-name="T171"><text:tab/>nochmal an.</text:span></text:p>
      <text:p text:style-name="P52" loext:marker-style-name="T43"><text:span text:style-name="T171">24<text:tab/>Waffenarm amputiert! +2w12 Schaden, der Arm ist ab und die Waffe weg.</text:span></text:p>
      <text:p text:style-name="P52" loext:marker-style-name="T43"><text:span text:style-name="T171">25<text:tab/>Organe zerquetscht: Gegner verliert 50% LP und alle Würde.</text:span></text:p>
      <text:p text:style-name="P52" loext:marker-style-name="T43"><text:span text:style-name="T171">26<text:tab/>Kehle zerschmettert: Gegner ertrinkt in w4 Runden im eigenem Blut.</text:span></text:p>
      <text:p text:style-name="P52" loext:marker-style-name="T43"><text:span text:style-name="T171">27<text:tab/>Wirbelsäule getroffen: +4w12 Schaden, Gegner ist gelähmt.</text:span></text:p>
      <text:p text:style-name="P52" loext:marker-style-name="T43"><text:span text:style-name="T171">28+<text:tab/>Gegner geköpft: greife andere Gegner innerhalb 3 m an bis du verfehlst.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Calibri" svg:font-family="Calibri" style:font-family-generic="swiss"/>
    <style:font-face style:name="Calibri1" svg:font-family="Calibri" style:font-family-generic="swiss" style:font-pitch="variable"/>
    <style:font-face style:name="Carolingia" svg:font-family="Carolingia" style:font-pitch="variable"/>
    <style:font-face style:name="Hiragino Sans" svg:font-family="'Hiragino Sans'" style:font-family-generic="modern" style:font-pitch="fixed"/>
    <style:font-face style:name="Liberation Mono" svg:font-family="'Liberation Mono'" style:font-family-generic="modern" style:font-pitch="fixed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/>
    <style:font-face style:name="NSimSun" svg:font-family="NSimSun"/>
    <style:font-face style:name="OpenSymbol" svg:font-family="OpenSymbol" style:font-charset="x-symbol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Calibri" fo:font-size="12pt" fo:language="de" fo:country="DE" style:letter-kerning="true" style:font-name-asian="NSimSun" style:font-size-asian="10.5pt" style:language-asian="ja" style:country-asian="JP" style:font-name-complex="Lucida Sans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style:text-autospace="ideograph-alpha" style:punctuation-wrap="hanging" style:line-break="strict" style:tab-stop-distance="1cm" style:writing-mode="page"/>
      <style:text-properties style:use-window-font-color="true" loext:opacity="0%" style:font-name="Calibri" fo:font-size="12pt" fo:language="de" fo:country="DE" style:letter-kerning="true" style:font-name-asian="NSimSun" style:font-size-asian="10.5pt" style:language-asian="ja" style:country-asian="JP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Calibri" fo:font-family="Calibri" style:font-family-generic="swiss" fo:font-size="14pt" style:font-name-asian="Microsoft YaHei" style:font-family-asian="'Microsoft YaHei'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name="Calibri" fo:font-family="Calibri" style:font-family-generic="swiss" style:font-name-asian="NSimSun" style:font-family-asian="NSimSun"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style:font-name="Calibri" fo:font-family="Calibri" style:font-family-generic="swiss" fo:font-size="12pt" fo:font-style="italic" style:font-name-asian="NSimSun" style:font-family-asian="NSimSun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="Calibri" fo:font-family="Calibri" style:font-family-generic="swiss" style:font-name-asian="NSimSun" style:font-family-asian="NSimSun" style:font-size-asian="12pt" style:font-name-complex="Lucida Sans" style:font-family-complex="'Lucida Sans'" style:font-family-generic-complex="swiss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Liberation Mono" fo:font-family="'Liberation Mono'" style:font-family-generic="modern" style:font-pitch="fixed" fo:font-size="10pt" style:font-name-asian="Hiragino Sans" style:font-family-asian="'Hiragino Sans'" style:font-family-generic-asian="modern" style:font-pitch-asian="fixed" style:font-size-asian="10pt" style:font-name-complex="Liberation Mono" style:font-family-complex="'Liberation Mono'" style:font-family-generic-complex="modern" style:font-pitch-complex="fixed" style:font-size-complex="10pt"/>
    </style:style>
    <style:style style:name="Bullet_20_Symbols" style:display-name="Bullet Symbols" style:family="text">
      <style:text-properties style:font-name="OpenSymbol" fo:font-family="OpenSymbol" style:font-charset="x-symbol" fo:font-size="15pt" style:font-name-asian="OpenSymbol" style:font-family-asian="OpenSymbol" style:font-charset-asian="x-symbol" style:font-size-asian="13.1000003814697pt" style:font-name-complex="OpenSymbol" style:font-family-complex="OpenSymbol" style:font-charset-complex="x-symbol" style:font-size-complex="15p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 Them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1.499cm" fo:margin-bottom="1.499cm" fo:margin-left="1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23-09-01T09:07:46.042000000</meta:creation-date>
    <dc:date>2024-12-01T11:27:28.525000000</dc:date>
    <meta:editing-duration>P3DT13H8M2S</meta:editing-duration>
    <meta:editing-cycles>591</meta:editing-cycles>
    <meta:generator>LibreOffice/24.8.3.2$Windows_X86_64 LibreOffice_project/48a6bac9e7e268aeb4c3483fcf825c94556d9f92</meta:generator>
    <meta:print-date>2023-12-11T09:30:51.566000000</meta:print-date>
    <meta:printed-by>PDF-Dateien</meta:printed-by>
    <meta:document-statistic meta:table-count="1" meta:image-count="1" meta:object-count="0" meta:page-count="6" meta:paragraph-count="285" meta:word-count="1772" meta:character-count="11472" meta:non-whitespace-character-count="9729"/>
  </office:meta>
</office:document-meta>
</file>